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4B00000012C51AF184D.png" manifest:media-type="image/png"/>
  <manifest:file-entry manifest:full-path="Pictures/1000000000000A3F0000038C220E6AC2.png" manifest:media-type="image/png"/>
  <manifest:file-entry manifest:full-path="Pictures/100000000000005600000064B42D35B5.png" manifest:media-type="image/png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756in"/>
    </style:style>
    <style:style style:name="co2" style:family="table-column">
      <style:table-column-properties fo:break-before="auto" style:column-width="0.1181in"/>
    </style:style>
    <style:style style:name="co3" style:family="table-column">
      <style:table-column-properties fo:break-before="auto" style:column-width="1.1492in"/>
    </style:style>
    <style:style style:name="co4" style:family="table-column">
      <style:table-column-properties fo:break-before="auto" style:column-width="0.3035in"/>
    </style:style>
    <style:style style:name="co5" style:family="table-column">
      <style:table-column-properties fo:break-before="auto" style:column-width="0.6681in"/>
    </style:style>
    <style:style style:name="co6" style:family="table-column">
      <style:table-column-properties fo:break-before="auto" style:column-width="2.1767in"/>
    </style:style>
    <style:style style:name="co7" style:family="table-column">
      <style:table-column-properties fo:break-before="auto" style:column-width="0.3937in"/>
    </style:style>
    <style:style style:name="co8" style:family="table-column">
      <style:table-column-properties fo:break-before="auto" style:column-width="1.339in"/>
    </style:style>
    <style:style style:name="co9" style:family="table-column">
      <style:table-column-properties fo:break-before="auto" style:column-width="0.8272in"/>
    </style:style>
    <style:style style:name="co10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0827in" fo:break-before="auto" style:use-optimal-row-height="false"/>
    </style:style>
    <style:style style:name="ro4" style:family="table-row">
      <style:table-row-properties style:row-height="0.1799in" fo:break-before="auto" style:use-optimal-row-height="false"/>
    </style:style>
    <style:style style:name="ro5" style:family="table-row">
      <style:table-row-properties style:row-height="0.0299in" fo:break-before="auto" style:use-optimal-row-height="false"/>
    </style:style>
    <style:style style:name="ro6" style:family="table-row">
      <style:table-row-properties style:row-height="0.1181in" fo:break-before="auto" style:use-optimal-row-height="false"/>
    </style:style>
    <style:style style:name="ro7" style:family="table-row">
      <style:table-row-properties style:row-height="0.1598in" fo:break-before="auto" style:use-optimal-row-height="false"/>
    </style:style>
    <style:style style:name="ro8" style:family="table-row">
      <style:table-row-properties style:row-height="0.1965in" fo:break-before="auto" style:use-optimal-row-height="false"/>
    </style:style>
    <style:style style:name="ro9" style:family="table-row">
      <style:table-row-properties style:row-height="0.3154in" fo:break-before="auto" style:use-optimal-row-height="false"/>
    </style:style>
    <style:style style:name="ro10" style:family="table-row">
      <style:table-row-properties style:row-height="0.0398in" fo:break-before="auto" style:use-optimal-row-height="false"/>
    </style:style>
    <style:style style:name="ro11" style:family="table-row">
      <style:table-row-properties style:row-height="0.1846in" fo:break-before="auto" style:use-optimal-row-height="false"/>
    </style:style>
    <style:style style:name="ro11_with_top_gap" style:family="table-row">
      <style:table-row-properties style:row-height="0.2244in" fo:break-before="auto" style:use-optimal-row-height="false"/>
    </style:style>
    <style:style style:name="ro12" style:family="table-row">
      <style:table-row-properties style:row-height="0.252in" fo:break-before="auto" style:use-optimal-row-height="false"/>
    </style:style>
    <style:style style:name="ro13" style:family="table-row">
      <style:table-row-properties style:row-height="0.2008in" fo:break-before="auto" style:use-optimal-row-height="false"/>
    </style:style>
    <style:style style:name="ro14" style:family="table-row">
      <style:table-row-properties style:row-height="0.189in" fo:break-before="auto" style:use-optimal-row-height="false"/>
    </style:style>
    <style:style style:name="ro15" style:family="table-row">
      <style:table-row-properties style:row-height="0.2083in" fo:break-before="auto" style:use-optimal-row-height="false"/>
    </style:style>
    <style:style style:name="ro16" style:family="table-row">
      <style:table-row-properties style:row-height="0.3937in" fo:break-before="auto" style:use-optimal-row-height="false"/>
    </style:style>
    <style:style style:name="ro17" style:family="table-row">
      <style:table-row-properties style:row-height="0.1382in" fo:break-before="auto" style:use-optimal-row-height="false"/>
    </style:style>
    <style:style style:name="ro18" style:family="table-row">
      <style:table-row-properties style:row-height="0.3154in" fo:break-before="page" style:use-optimal-row-height="false"/>
    </style:style>
    <style:style style:name="ro19" style:family="table-row">
      <style:table-row-properties style:row-height="0.4267in" fo:break-before="auto" style:use-optimal-row-height="false"/>
    </style:style>
    <style:style style:name="ro20" style:family="table-row">
      <style:table-row-properties style:row-height="0.2602in" fo:break-before="auto" style:use-optimal-row-height="false"/>
    </style:style>
    <style:style style:name="ro21" style:family="table-row">
      <style:table-row-properties style:row-height="0.1811in" fo:break-before="auto" style:use-optimal-row-height="false"/>
    </style:style>
    <style:style style:name="ro22" style:family="table-row">
      <style:table-row-properties style:row-height="0.1693in" fo:break-before="auto" style:use-optimal-row-height="false"/>
    </style:style>
    <style:style style:name="ro23" style:family="table-row">
      <style:table-row-properties style:row-height="0.248in" fo:break-before="auto" style:use-optimal-row-height="false"/>
    </style:style>
    <style:style style:name="ro24" style:family="table-row">
      <style:table-row-properties style:row-height="0.0709in" fo:break-before="auto" style:use-optimal-row-height="false"/>
    </style:style>
    <style:style style:name="ro25" style:family="table-row">
      <style:table-row-properties style:row-height="0.1575in" fo:break-before="auto" style:use-optimal-row-height="false"/>
    </style:style>
    <style:style style:name="ro26" style:family="table-row">
      <style:table-row-properties style:row-height="0.3799in" fo:break-before="auto" style:use-optimal-row-height="false"/>
    </style:style>
    <style:style style:name="ro27" style:family="table-row">
      <style:table-row-properties style:row-height="0.878in" fo:break-before="auto" style:use-optimal-row-height="false"/>
    </style:style>
    <style:style style:name="ro28" style:family="table-row">
      <style:table-row-properties style:row-height="0.1953in" fo:break-before="auto" style:use-optimal-row-height="false"/>
    </style:style>
    <style:style style:name="ro29" style:family="table-row">
      <style:table-row-properties style:row-height="0.1028in" fo:break-before="auto" style:use-optimal-row-height="false"/>
    </style:style>
    <style:style style:name="ro30" style:family="table-row">
      <style:table-row-properties style:row-height="0.5902in" fo:break-before="auto" style:use-optimal-row-height="false"/>
    </style:style>
    <style:style style:name="ro31" style:family="table-row">
      <style:table-row-properties style:row-height="0.1957in" fo:break-before="auto" style:use-optimal-row-height="false"/>
    </style:style>
    <style:style style:name="ro32" style:family="table-row">
      <style:table-row-properties style:row-height="0.1874in" fo:break-before="auto" style:use-optimal-row-height="false"/>
    </style:style>
    <style:style style:name="ta1" style:family="table" style:master-page-name="транспортная_20_упаковка">
      <style:table-properties table:display="true" style:writing-mode="lr-tb"/>
    </style:style>
    <number:number-style style:name="N30000" number:language="ru" number:country="RU">
      <number:number number:min-integer-digits="1"/>
    </number:number-style>
    <number:number-style style:name="N30002" number:language="ru" number:country="RU">
      <number:number number:decimal-places="2" number:min-decimal-places="2" number:min-integer-digits="1"/>
    </number:number-style>
    <style:style style:name="ce1" style:family="table-cell" style:parent-style-name="Footnote_20_2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</style:style>
    <style:style style:name="ce2" style:family="table-cell" style:parent-style-name="Default" style:data-style-name="N0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" style:family="table-cell" style:parent-style-name="new-item_20_bullet_20_sing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9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11_section_gap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0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</style:style>
    <style:style style:name="ce4_tail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3_tail_no_border" style:family="table-cell" style:parent-style-name="Default">
      <style:table-cell-properties style:text-align-source="fix" style:repeat-content="false" fo:border="non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_note_no_border" style:family="table-cell" style:parent-style-name="Default" style:data-style-name="N196">
      <style:table-cell-properties fo:background-color="#ffffff" style:cell-protect="protected" style:print-content="tru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808080" style:text-outline="false" style:text-line-through-style="none" style:text-line-through-type="none" style:font-name="Arial3" fo:font-size="10pt" fo:font-style="normal" fo:text-shadow="none" style:text-underline-style="none" fo:font-weight="normal" style:font-size-asian="10pt" style:font-style-asian="normal" style:font-weight-asian="normal" style:font-name-complex="Arial3" style:font-size-complex="10pt" style:font-style-complex="normal" style:font-weight-complex="normal"/>
    </style:style>
    <style:style style:name="ce17" style:family="table-cell" style:parent-style-name="new-item_20_bullet_20_double-line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2_tail_no_border" style:family="table-cell" style:parent-style-name="Default">
      <style:table-cell-properties fo:border="none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" style:family="table-cell" style:parent-style-name="Default">
      <style:text-properties style:font-name="Liberation Sans"/>
    </style:style>
    <style:style style:name="ce12_tail_no_border_middle" style:family="table-cell" style:parent-style-name="Default">
      <style:table-cell-properties fo:border="none" style:vertical-align="middle" loext:vertical-justify="auto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0" style:family="table-cell" style:parent-style-name="Default">
      <style:table-cell-properties fo:background-color="#fafab3"/>
      <style:text-properties style:font-name="Liberation Sans"/>
    </style:style>
    <style:style style:name="ce33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34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3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20pt" fo:font-style="normal" fo:text-shadow="none" style:text-underline-style="none" fo:font-weight="bold" style:font-size-asian="20pt" style:font-style-asian="normal" style:font-weight-asian="bold" style:font-name-complex="Arial2" style:font-size-complex="20pt" style:font-style-complex="normal" style:font-weight-complex="bold"/>
    </style:style>
    <style:style style:name="ce47" style:family="table-cell" style:parent-style-name="header_20_table-column" style:data-style-name="N0">
      <style:text-properties style:font-name="Liberation Sans"/>
    </style:style>
    <style:style style:name="ce38" style:family="table-cell" style:parent-style-name="Default" style:data-style-name="N0">
      <style:text-properties style:font-name="Liberation Sans"/>
    </style:style>
    <style:style style:name="ce48" style:family="table-cell" style:parent-style-name="product-category" style:data-style-name="N0">
      <style:text-properties style:font-name="Liberation Sans"/>
    </style:style>
    <style:style style:name="ce74" style:family="table-cell" style:parent-style-name="new-item_20_title" style:data-style-name="N0">
      <style:text-properties style:font-name="Liberation Sans"/>
    </style:style>
    <style:style style:name="ce74_with_top_gap" style:family="table-cell" style:parent-style-name="new-item_20_title" style:data-style-name="N0">
      <style:table-cell-properties fo:padding-top="0.0398in"/>
      <style:text-properties style:font-name="Liberation Sans"/>
    </style:style>
    <style:style style:name="ce12_with_top_gap" style:family="table-cell" style:parent-style-name="new-item_20_bullet_20_single-line">
      <style:table-cell-properties fo:padding-top="0.0398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49" style:family="table-cell" style:parent-style-name="product-row_20_single-line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50" style:family="table-cell" style:parent-style-name="product-row_20_single-line" style:data-style-name="N0">
      <style:text-properties style:font-name="Liberation Sans"/>
    </style:style>
    <style:style style:name="ce52" style:family="table-cell" style:parent-style-name="product-row_20_double-line-1" style:data-style-name="N0">
      <style:text-properties style:font-name="Liberation Sans"/>
    </style:style>
    <style:style style:name="ce44" style:family="table-cell" style:parent-style-name="product-row_20_double-line-2" style:data-style-name="N0">
      <style:text-properties style:font-name="Liberation Sans"/>
    </style:style>
    <style:style style:name="ce54" style:family="table-cell" style:parent-style-name="product-row_20_single-line" style:data-style-name="N0">
      <style:text-properties style:font-name="Liberation Sans" style:font-name-asian="Arial Unicode MS" style:font-name-complex="Tahoma"/>
    </style:style>
    <style:style style:name="ce57_section_gap_no_border" style:family="table-cell" style:parent-style-name="Default" style:data-style-name="N0">
      <style:table-cell-properties fo:border="none" style:vertical-align="top"/>
      <style:text-properties style:font-name="Liberation Sans"/>
    </style:style>
    <style:style style:name="ce52_tail_no_border" style:family="table-cell" style:parent-style-name="Default" style:data-style-name="N0">
      <style:table-cell-properties fo:border="none"/>
      <style:text-properties style:font-name="Liberation Sans"/>
    </style:style>
    <style:style style:name="ce52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"/>
    </style:style>
    <style:style style:name="ce71" style:family="table-cell" style:parent-style-name="product-row_20_single-line" style:data-style-name="N0">
      <style:text-properties style:font-name="Liberation Sans" fo:language="none" fo:country="none" style:language-asian="none" style:country-asian="none" style:language-complex="none" style:country-complex="none"/>
    </style:style>
    <style:style style:name="ce51" style:family="table-cell" style:parent-style-name="product-row_20_single-line">
      <style:table-cell-properties fo:wrap-option="no-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77" style:family="table-cell" style:parent-style-name="product-row_20_single-line">
      <style:table-cell-properties fo:wrap-option="wrap"/>
      <style:text-properties style:text-outline="false" style:text-line-through-style="none" style:text-line-through-type="none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ahoma" style:language-asian="none" style:country-asian="none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80" style:family="table-cell" style:parent-style-name="product-row_20_single-line" style:data-style-name="N0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3_note_no_border" style:family="table-cell" style:parent-style-name="Default" style:data-style-name="N0">
      <style:table-cell-properties style:text-align-source="fix" style:repeat-content="false" fo:wrap-option="wrap" fo:border="none" style:vertical-align="bottom"/>
      <style:paragraph-properties fo:text-align="start" fo:margin-left="0in"/>
      <style:text-properties style:font-name="Liberation Sans" fo:font-weight="bold" style:font-weight-asian="bold" style:font-weight-complex="bold"/>
    </style:style>
    <style:style style:name="ce72" style:family="table-cell" style:parent-style-name="product-row_20_single-line_5f_no-border" style:data-style-name="N0">
      <style:text-properties style:font-name="Liberation Sans"/>
    </style:style>
    <style:style style:name="ce52_tail_no_border_second" style:family="table-cell" style:parent-style-name="product-row_20_double-line-2" style:data-style-name="N0">
      <style:table-cell-properties fo:border="none"/>
      <style:text-properties style:font-name="Liberation Sans"/>
    </style:style>
    <style:style style:name="ce82" style:family="table-cell" style:parent-style-name="product-row_20_single-line" style:data-style-name="N0">
      <style:table-cell-properties fo:border="none"/>
      <style:text-properties style:font-name="Liberation Sans"/>
    </style:style>
    <style:style style:name="ce82_tail_no_border_middle" style:family="table-cell" style:parent-style-name="Default" style:data-style-name="N0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61" style:family="table-cell" style:parent-style-name="product-row_20_double-line-1" style:data-style-name="N0">
      <style:text-properties style:font-name="Liberation Sans" fo:language="none" fo:country="none" style:font-size-asian="10pt" style:language-asian="none" style:country-asian="none" style:font-size-complex="10pt" style:language-complex="none" style:country-complex="none"/>
    </style:style>
    <style:style style:name="ce62" style:family="table-cell" style:parent-style-name="product-row_20_double-line-2_5f_no-border" style:data-style-name="N0">
      <style:text-properties style:font-name="Liberation Sans"/>
    </style:style>
    <style:style style:name="ce63_tail_no_border" style:family="table-cell" style:parent-style-name="Default" style:data-style-name="N0">
      <style:table-cell-properties fo:border="none" fo:padding="0in"/>
      <style:text-properties style:font-name="Liberation Sans" fo:font-weight="bold" style:font-weight-asian="bold" style:font-weight-complex="bold"/>
    </style:style>
    <style:style style:name="ce64_tail_no_border" style:family="table-cell" style:parent-style-name="Default" style:data-style-name="N0">
      <style:table-cell-properties fo:border="none"/>
      <style:text-properties fo:color="#b2b2b2" style:font-name="Liberation Sans"/>
    </style:style>
    <style:style style:name="ce65_tail_no_border" style:family="table-cell" style:parent-style-name="Default" style:data-style-name="N0">
      <style:table-cell-properties fo:border="none"/>
      <style:text-properties fo:color="#cccccc" style:font-name="Liberation Sans"/>
    </style:style>
    <style:style style:name="ce66_tail_no_border" style:family="table-cell" style:parent-style-name="Default" style:data-style-name="N0">
      <style:table-cell-properties fo:border="none"/>
      <style:text-properties fo:color="#dddddd" style:font-name="Liberation Sans"/>
    </style:style>
    <style:style style:name="ce67_tail_no_border" style:family="table-cell" style:parent-style-name="Default" style:data-style-name="N0">
      <style:table-cell-properties fo:border="none"/>
      <style:text-properties fo:color="#eeeeee" style:font-name="Liberation Sans"/>
    </style:style>
    <style:style style:name="ce73" style:family="table-cell" style:parent-style-name="product-row_20_single-line" style:data-style-name="N0">
      <style:text-properties style:font-name="Liberation Sans Narrow"/>
    </style:style>
    <style:style style:name="ce75_tail_no_border_middle" style:family="table-cell" style:parent-style-name="Default" style:data-style-name="N0">
      <style:table-cell-properties fo:border="none" style:vertical-align="middle" loext:vertical-justify="auto"/>
      <style:text-properties style:font-name="Liberation Sans Narrow"/>
    </style:style>
    <style:style style:name="ce76" style:family="table-cell" style:parent-style-name="product-category" style:data-style-name="N0">
      <style:table-cell-properties fo:background-color="#fafab3"/>
      <style:text-properties style:font-name="Liberation Sans"/>
    </style:style>
    <style:style style:name="ce78" style:family="table-cell" style:parent-style-name="Default" style:data-style-name="N0">
      <style:table-cell-properties fo:background-color="#fafab3"/>
      <style:text-properties style:font-name="Liberation Sans"/>
    </style:style>
    <style:style style:name="ce93" style:family="table-cell" style:parent-style-name="product-row_20_double-line-1" style:data-style-name="N0">
      <style:table-cell-properties fo:background-color="#fafab3" style:text-align-source="fix" style:repeat-content="false" fo:wrap-option="wrap" fo:padding-bottom="0in" fo:padding-left="0in" fo:padding-right="0.278in" fo:padding-top="0in" style:vertical-align="top"/>
      <style:paragraph-properties fo:text-align="start" fo:margin-left="0in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99" style:family="table-cell" style:parent-style-name="Default" style:data-style-name="N0">
      <style:table-cell-properties fo:background-color="#fafab3" style:vertical-align="top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1" style:family="table-cell" style:parent-style-name="Default" style:data-style-name="N0">
      <style:table-cell-properties fo:background-color="#fafab3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Neue" style:language-asian="en" style:country-asian="US" style:font-style-asian="normal" style:font-weight-asian="normal" style:font-name-complex="HelveticaNeue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84" style:family="table-cell" style:parent-style-name="Default" style:data-style-name="N0">
      <style:text-properties fo:color="#000000" style:text-outline="false" style:text-line-through-style="none" style:text-line-through-type="none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85" style:family="table-cell" style:parent-style-name="hyperlink" style:data-style-name="N0">
      <style:text-properties style:font-name="Liberation Sans" style:text-underline-style="solid" style:text-underline-width="auto" style:text-underline-color="#9999cc"/>
    </style:style>
    <style:style style:name="ce100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1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119" style:family="table-cell" style:parent-style-name="header_20_table-column">
      <style:text-properties style:font-name="Liberation Sans"/>
    </style:style>
    <style:style style:name="ce120" style:family="table-cell" style:parent-style-name="product-category">
      <style:text-properties style:font-name="Liberation Sans"/>
    </style:style>
    <style:style style:name="ce111" style:family="table-cell" style:parent-style-name="product-row_20_single-line">
      <style:text-properties style:font-name="Liberation Sans"/>
    </style:style>
    <style:style style:name="ce122" style:family="table-cell" style:parent-style-name="product-row_20_double-line-1">
      <style:text-properties style:font-name="Liberation Sans"/>
    </style:style>
    <style:style style:name="ce123" style:family="table-cell" style:parent-style-name="product-row_20_double-line-2">
      <style:text-properties style:font-name="Liberation Sans"/>
    </style:style>
    <style:style style:name="ce124" style:family="table-cell" style:parent-style-name="product-row_20_single-line">
      <style:text-properties style:font-name="Liberation Sans" style:font-name-asian="Arial Unicode MS" style:font-name-complex="Tahoma"/>
    </style:style>
    <style:style style:name="ce125" style:family="table-cell" style:parent-style-name="product-row_20_double-line-1">
      <style:text-properties style:font-name="Liberation Sans" style:font-name-asian="Arial Unicode MS" style:font-name-complex="Tahoma"/>
    </style:style>
    <style:style style:name="ce126_section_gap_no_border" style:family="table-cell" style:parent-style-name="Default">
      <style:table-cell-properties fo:border="none" style:vertical-align="top"/>
    </style:style>
    <style:style style:name="ce122_tail_no_border" style:family="table-cell" style:parent-style-name="Default">
      <style:table-cell-properties fo:border="none"/>
      <style:text-properties style:font-name="Liberation Sans"/>
    </style:style>
    <style:style style:name="ce138" style:family="table-cell" style:parent-style-name="product-row_20_double-line-2">
      <style:text-properties style:font-name="Liberation Sans" style:font-name-asian="Arial Unicode MS" style:font-name-complex="Tahoma"/>
    </style:style>
    <style:style style:name="ce122_tail_no_border_middle" style:family="table-cell" style:parent-style-name="Default">
      <style:table-cell-properties fo:border="none" style:vertical-align="middle" loext:vertical-justify="auto"/>
      <style:text-properties style:font-name="Liberation Sans"/>
    </style:style>
    <style:style style:name="ce151" style:family="table-cell" style:parent-style-name="product-row_20_double-line-2">
      <style:table-cell-properties style:text-align-source="fix" style:repeat-content="false"/>
      <style:paragraph-properties fo:text-align="start" fo:margin-left="0in"/>
      <style:text-properties style:font-name="Liberation Sans"/>
    </style:style>
    <style:style style:name="ce154" style:family="table-cell" style:parent-style-name="product-row_20_double-line-1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60" style:family="table-cell" style:parent-style-name="product-row_20_double-line-2"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34_note_no_border" style:family="table-cell" style:parent-style-name="Default">
      <style:table-cell-properties fo:wrap-option="wrap" fo:border="none" fo:padding-bottom="0in" fo:padding-left="0.0783in" fo:padding-right="0in" fo:padding-top="0in" style:vertical-align="top"/>
      <style:text-properties style:font-name="Liberation Sans" fo:font-weight="bold" style:font-weight-asian="bold" style:font-weight-complex="bold"/>
    </style:style>
    <style:style style:name="ce146" style:family="table-cell" style:parent-style-name="product-row_20_single-line_5f_no-border">
      <style:text-properties style:font-name="Liberation Sans"/>
    </style:style>
    <style:style style:name="ce129" style:family="table-cell" style:parent-style-name="Default">
      <style:table-cell-properties fo:padding-bottom="0in" fo:padding-left="0.0835in" fo:padding-right="0in" fo:padding-top="0in"/>
      <style:text-properties style:font-name="Liberation Sans"/>
    </style:style>
    <style:style style:name="ce130" style:family="table-cell" style:parent-style-name="product-row_20_double-line-2">
      <style:table-cell-properties fo:border-bottom="0.74pt solid #cccccc" fo:border-left="none" fo:padding-bottom="0in" fo:padding-left="0.0835in" fo:padding-right="0in" fo:padding-top="0in" fo:border-right="none" fo:border-top="none"/>
      <style:text-properties style:font-name="Liberation Sans"/>
    </style:style>
    <style:style style:name="ce135" style:family="table-cell" style:parent-style-name="Default" style:data-style-name="N2">
      <style:table-cell-properties style:cell-protect="protected" style:print-content="true" style:rotation-align="none"/>
      <style:text-properties fo:color="#000000" style:text-outline="false" style:text-line-through-style="none" style:text-line-through-type="none" style:font-name="Arial2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2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39" style:family="table-cell" style:parent-style-name="product-row_20_single-line">
      <style:text-properties style:font-name="Liberation Sans Narrow"/>
    </style:style>
    <style:style style:name="ce140" style:family="table-cell" style:parent-style-name="product-row_20_single-line">
      <style:text-properties style:text-outline="false" style:text-line-through-style="none" style:text-line-through-type="none" style:font-name="Liberation Sans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Tahoma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62_tail_no_border" style:family="table-cell" style:parent-style-name="Default">
      <style:table-cell-properties fo:border="none"/>
      <style:text-properties fo:color="#000000" style:text-outline="false" style:text-line-through-style="none" style:text-line-through-type="none" style:font-name="Arial2" fo:font-size="9pt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9pt" style:language-asian="zh" style:country-asian="CN" style:font-style-asian="normal" style:font-weight-asian="normal" style:font-name-complex="Arial2" style:font-size-complex="9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22_tail_no_border_second" style:family="table-cell" style:parent-style-name="product-row_20_double-line-2">
      <style:table-cell-properties fo:border="none"/>
      <style:text-properties style:font-name="Liberation Sans"/>
    </style:style>
    <style:style style:name="ce143" style:family="table-cell" style:parent-style-name="product-row_20_single-line">
      <style:text-properties style:text-outline="false" style:text-line-through-style="none" style:text-line-through-type="none" fo:language="ru" fo:country="RU" fo:font-style="normal" fo:text-shadow="none" style:text-underline-style="none" fo:font-weight="normal" style:text-underline-mode="continuous" style:text-overline-mode="continuous" style:text-line-through-mode="continuous" style:language-asian="ar" style:country-asian="SA" style:font-style-asian="normal" style:font-weight-asian="normal" style:font-name-complex="Calibri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132" style:family="table-cell" style:parent-style-name="product-row_20_single-line">
      <style:table-cell-properties fo:border="none"/>
      <style:text-properties style:font-name="Liberation Sans"/>
    </style:style>
    <style:style style:name="ce132_tail_no_border_middle" style:family="table-cell" style:parent-style-name="Default">
      <style:table-cell-properties fo:border-bottom="none" fo:border-left="none" fo:border-right="none" fo:border-top="0.74pt solid #cccccc" style:vertical-align="middle" loext:vertical-justify="auto"/>
      <style:text-properties style:font-name="Liberation Sans"/>
    </style:style>
    <style:style style:name="ce144" style:family="table-cell" style:parent-style-name="product-row_20_double-line-2_5f_no-border">
      <style:text-properties style:font-name="Liberation Sans"/>
    </style:style>
    <style:style style:name="ce145" style:family="table-cell" style:parent-style-name="product-row_20_single-line">
      <style:text-properties style:font-name="Liberation Sans" fo:language="en" fo:country="GB" style:font-size-asian="10pt" style:language-asian="zh" style:country-asian="CN" style:font-name-complex="Arial" style:font-size-complex="10pt" style:language-complex="hi" style:country-complex="IN"/>
    </style:style>
    <style:style style:name="ce147_tail_no_border" style:family="table-cell" style:parent-style-name="Default">
      <style:table-cell-properties fo:border="none"/>
      <style:text-properties fo:color="#b2b2b2" style:font-name="Liberation Sans"/>
    </style:style>
    <style:style style:name="ce149_tail_no_border" style:family="table-cell" style:parent-style-name="Default">
      <style:table-cell-properties fo:border="none"/>
      <style:text-properties fo:color="#cccccc" style:font-name="Liberation Sans"/>
    </style:style>
    <style:style style:name="ce150_tail_no_border" style:family="table-cell" style:parent-style-name="Default">
      <style:table-cell-properties fo:border="none"/>
      <style:text-properties fo:color="#dddddd" style:font-name="Liberation Sans"/>
    </style:style>
    <style:style style:name="ce152_tail_no_border" style:family="table-cell" style:parent-style-name="Default">
      <style:table-cell-properties fo:border="none"/>
      <style:text-properties fo:color="#eeeeee"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Helvetica" style:language-asian="en" style:country-asian="US" style:font-style-asian="normal" style:font-weight-asian="normal" style:font-name-complex="Helvetica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153" style:family="table-cell" style:parent-style-name="product-category">
      <style:table-cell-properties fo:background-color="#fafab3"/>
      <style:text-properties style:font-name="Liberation Sans"/>
    </style:style>
    <style:style style:name="ce152" style:family="table-cell" style:parent-style-name="product-row_20_double-line-1">
      <style:table-cell-properties fo:background-color="#fafab3"/>
      <style:text-properties style:font-name="Liberation Sans"/>
    </style:style>
    <style:style style:name="ce156" style:family="table-cell" style:parent-style-name="hyperlink">
      <style:text-properties style:font-name="Liberation Sans"/>
    </style:style>
    <style:style style:name="ce16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69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6pt" fo:font-style="normal" fo:text-shadow="none" style:text-underline-style="none" fo:font-weight="bold" style:font-size-asian="16pt" style:font-style-asian="normal" style:font-weight-asian="bold" style:font-name-complex="Arial2" style:font-size-complex="16pt" style:font-style-complex="normal" style:font-weight-complex="bold"/>
    </style:style>
    <style:style style:name="ce198_section_gap_no_border" style:family="table-cell" style:parent-style-name="Default">
      <style:table-cell-properties style:text-align-source="fix" style:repeat-content="false" fo:border="none" style:vertical-align="top"/>
      <style:paragraph-properties fo:text-align="start" fo:margin-left="0in"/>
      <style:text-properties style:font-name="Arial2" fo:language="en" fo:country="GB" style:font-name-asian="PingFang SC" style:font-size-asian="10pt" style:language-asian="zh" style:country-asian="CN" style:font-name-complex="Arial2" style:font-size-complex="10pt" style:language-complex="hi" style:country-complex="IN"/>
    </style:style>
    <style:style style:name="ce164" style:family="table-cell" style:parent-style-name="Default">
      <style:table-cell-properties fo:wrap-option="wrap" fo:border="none" style:vertical-align="top"/>
      <style:text-properties style:font-name="Liberation Sans"/>
    </style:style>
    <style:style style:name="ce166_tail_no_border" style:family="table-cell" style:parent-style-name="Default">
      <style:table-cell-properties fo:border="none"/>
      <style:text-properties fo:color="#eeeeee" style:font-name="Liberation Sans"/>
    </style:style>
    <style:style style:name="ce167" style:family="table-cell" style:parent-style-name="product-row_20_single-line">
      <style:table-cell-properties style:text-align-source="fix" style:repeat-content="false"/>
      <style:paragraph-properties fo:text-align="start" fo:margin-left="0.5in"/>
      <style:text-properties style:font-name="Liberation Sans"/>
    </style:style>
    <style:style style:name="ce17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2.3000001907349pt" fo:font-style="normal" fo:text-shadow="none" style:text-underline-style="none" fo:font-weight="bold" style:font-size-asian="12.3000001907349pt" style:font-style-asian="normal" style:font-weight-asian="bold" style:font-name-complex="Arial2" style:font-size-complex="12.3000001907349pt" style:font-style-complex="normal" style:font-weight-complex="bold"/>
    </style:style>
    <style:style style:name="ce176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.9335in" style:writing-mode="page"/>
      <style:text-properties style:use-window-font-color="true" style:text-outline="false" style:text-line-through-style="none" style:text-line-through-type="none" style:font-name="Arial2" fo:font-size="18.5pt" fo:font-style="normal" fo:text-shadow="none" style:text-underline-style="none" fo:font-weight="bold" style:font-size-asian="18.5pt" style:font-style-asian="normal" style:font-weight-asian="bold" style:font-name-complex="Arial2" style:font-size-complex="18.5pt" style:font-style-complex="normal" style:font-weight-complex="bold"/>
    </style:style>
    <style:style style:name="ce207" style:family="table-cell" style:parent-style-name="header_20_table-column">
      <style:table-cell-properties fo:padding-bottom="0in" fo:padding-left="0.0783in" fo:padding-right="0in" fo:padding-top="0in"/>
      <style:text-properties style:font-name="Liberation Sans"/>
    </style:style>
    <style:style style:name="ce209" style:family="table-cell" style:parent-style-name="Default">
      <style:table-cell-properties fo:padding-bottom="0in" fo:padding-left="0.0783in" fo:padding-right="0in" fo:padding-top="0in"/>
      <style:text-properties style:font-name="Liberation Sans"/>
    </style:style>
    <style:style style:name="ce158" style:family="table-cell" style:parent-style-name="product-row_20_single-line">
      <style:table-cell-properties fo:padding-bottom="0in" fo:padding-left="0.0783in" fo:padding-right="0in" fo:padding-top="0in"/>
      <style:text-properties style:font-name="Liberation Sans"/>
    </style:style>
    <style:style style:name="ce159" style:family="table-cell" style:parent-style-name="product-row_20_double-line-1">
      <style:table-cell-properties fo:padding-bottom="0in" fo:padding-left="0.0783in" fo:padding-right="0in" fo:padding-top="0in"/>
      <style:text-properties style:font-name="Liberation Sans"/>
    </style:style>
    <style:style style:name="ce161" style:family="table-cell" style:parent-style-name="product-row_20_double-line-2">
      <style:table-cell-properties fo:padding-bottom="0in" fo:padding-left="0.0783in" fo:padding-right="0in" fo:padding-top="0in"/>
      <style:text-properties style:font-name="Liberation Sans"/>
    </style:style>
    <style:style style:name="ce217" style:family="table-cell" style:parent-style-name="product-row_20_double-line-1">
      <style:table-cell-properties fo:padding-bottom="0in" fo:padding-left="0.0783in" fo:padding-right="0in" fo:padding-top="0in"/>
      <style:text-properties style:font-name="Liberation Sans" style:font-name-asian="Arial Unicode MS" style:font-name-complex="Tahoma"/>
    </style:style>
    <style:style style:name="ce220" style:family="table-cell" style:parent-style-name="product-row_20_double-line-2">
      <style:table-cell-properties fo:padding-bottom="0in" fo:padding-left="0.028in" fo:padding-right="0in" fo:padding-top="0in"/>
      <style:text-properties style:font-name="Liberation Sans"/>
    </style:style>
    <style:style style:name="ce226_section_gap_no_border" style:family="table-cell" style:parent-style-name="Default">
      <style:table-cell-properties fo:border="none" fo:padding-bottom="0in" fo:padding-left="0.0783in" fo:padding-right="0in" fo:padding-top="0in" style:vertical-align="top"/>
      <style:text-properties style:font-name="Liberation Sans"/>
    </style:style>
    <style:style style:name="ce159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/>
    </style:style>
    <style:style style:name="ce229" style:family="table-cell" style:parent-style-name="product-row_20_single-line">
      <style:table-cell-properties fo:padding-bottom="0in" fo:padding-left="0.0783in" fo:padding-right="0in" fo:padding-top="0in"/>
      <style:text-properties fo:color="#000000" style:text-outline="false" style:text-line-through-style="none" style:text-line-through-type="none" style:font-name="Arial" fo:font-size="10pt" fo:language="en" fo:country="GB" fo:font-style="normal" fo:text-shadow="none" style:text-underline-style="none" fo:font-weight="normal" style:text-underline-mode="continuous" style:text-overline-mode="continuous" style:text-line-through-mode="continuous" style:font-name-asian="PingFang SC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159_tail_no_border_middle" style:family="table-cell" style:parent-style-name="Default">
      <style:table-cell-properties fo:border="none" fo:padding-bottom="0in" fo:padding-left="0.0783in" fo:padding-right="0in" fo:padding-top="0in" style:vertical-align="middle" loext:vertical-justify="auto"/>
      <style:text-properties style:font-name="Liberation Sans"/>
    </style:style>
    <style:style style:name="ce233" style:family="table-cell" style:parent-style-name="product-row_20_single-line_5f_no-border">
      <style:table-cell-properties fo:padding-bottom="0in" fo:padding-left="0.0783in" fo:padding-right="0in" fo:padding-top="0in"/>
      <style:text-properties style:font-name="Liberation Sans"/>
    </style:style>
    <style:style style:name="ce185" style:family="table-cell" style:parent-style-name="product-row_20_single-line_5f_no-border">
      <style:table-cell-properties fo:padding-bottom="0in" fo:padding-left="0.028in" fo:padding-right="0in" fo:padding-top="0in"/>
      <style:text-properties style:font-name="Liberation Sans"/>
    </style:style>
    <style:style style:name="ce185_tail_no_border" style:family="table-cell" style:parent-style-name="Default">
      <style:table-cell-properties fo:border="none" fo:padding-bottom="0in" fo:padding-left="0.028in" fo:padding-right="0in" fo:padding-top="0in"/>
      <style:text-properties style:font-name="Liberation Sans"/>
    </style:style>
    <style:style style:name="ce159_tail_no_border_second" style:family="table-cell" style:parent-style-name="product-row_20_double-line-2">
      <style:table-cell-properties fo:border="none" fo:padding-bottom="0in" fo:padding-left="0.0783in" fo:padding-right="0in" fo:padding-top="0in"/>
      <style:text-properties style:font-name="Liberation Sans"/>
    </style:style>
    <style:style style:name="ce204" style:family="table-cell" style:parent-style-name="product-row_20_double-line-2">
      <style:table-cell-properties fo:padding="0.028in"/>
      <style:text-properties style:font-name="Liberation Sans"/>
    </style:style>
    <style:style style:name="ce235" style:family="table-cell" style:parent-style-name="product-row_20_single-line">
      <style:table-cell-properties fo:border="none" fo:padding-bottom="0in" fo:padding-left="0.0783in" fo:padding-right="0in" fo:padding-top="0in"/>
      <style:text-properties style:font-name="Liberation Sans"/>
    </style:style>
    <style:style style:name="ce235_tail_no_border_middle" style:family="table-cell" style:parent-style-name="Default">
      <style:table-cell-properties fo:border-bottom="none" fo:border-left="none" fo:padding-bottom="0in" fo:padding-left="0.0783in" fo:padding-right="0in" fo:padding-top="0in" fo:border-right="none" fo:border-top="0.74pt solid #cccccc" style:vertical-align="middle" loext:vertical-justify="auto"/>
      <style:text-properties style:font-name="Liberation Sans"/>
    </style:style>
    <style:style style:name="ce205" style:family="table-cell" style:parent-style-name="product-row_20_double-line-2_5f_no-border">
      <style:table-cell-properties fo:padding-bottom="0in" fo:padding-left="0.0783in" fo:padding-right="0in" fo:padding-top="0in"/>
      <style:text-properties style:font-name="Liberation Sans"/>
    </style:style>
    <style:style style:name="ce206_tail_no_border" style:family="table-cell" style:parent-style-name="Default">
      <style:table-cell-properties fo:border="none" fo:padding-bottom="0in" fo:padding-left="0.0783in" fo:padding-right="0in" fo:padding-top="0in"/>
      <style:text-properties style:font-name="Liberation Sans" fo:font-weight="bold" style:font-weight-asian="bold" style:font-weight-complex="bold"/>
    </style:style>
    <style:style style:name="ce208" style:family="table-cell" style:parent-style-name="Default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200" style:family="table-cell" style:parent-style-name="product-row_20_double-line-1">
      <style:table-cell-properties fo:background-color="#fafab3" fo:padding-bottom="0in" fo:padding-left="0.0783in" fo:padding-right="0in" fo:padding-top="0in"/>
      <style:text-properties style:font-name="Liberation Sans"/>
    </style:style>
    <style:style style:name="ce363" style:family="table-cell" style:parent-style-name="product-row_20_single-line_20_modif">
      <style:text-properties style:font-name="Liberation Sans"/>
    </style:style>
    <style:style style:name="ce362" style:family="table-cell" style:parent-style-name="product-row_20_double-line-2_20_modif">
      <style:paragraph-properties fo:margin-left="0in"/>
      <style:text-properties style:font-name="Liberation Sans"/>
    </style:style>
    <style:style style:name="ce361" style:family="table-cell" style:parent-style-name="product-row_20_double-line-2_20_modif_5f_1">
      <style:paragraph-properties fo:margin-left="0in"/>
      <style:text-properties style:font-name="Liberation Sans"/>
    </style:style>
    <style:style style:name="ce268_section_gap_no_border" style:family="table-cell" style:parent-style-name="Default">
      <style:table-cell-properties fo:border="none" style:vertical-align="top"/>
      <style:text-properties style:font-name="Liberation Sans"/>
    </style:style>
    <style:style style:name="ce364_section_gap_no_border" style:family="table-cell" style:parent-style-name="Default">
      <style:table-cell-properties fo:border="none"/>
      <style:paragraph-properties fo:margin-left="0in"/>
      <style:text-properties style:font-name="Liberation Sans"/>
    </style:style>
    <style:style style:name="ce269" style:family="table-cell" style:parent-style-name="product-row_20_single-line">
      <style:table-cell-properties style:text-align-source="fix" style:repeat-content="false"/>
      <style:paragraph-properties fo:text-align="end"/>
      <style:text-properties style:text-outline="false" style:text-line-through-style="none" style:text-line-through-type="none" style:font-name="Liberation Sans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2" style:language-asian="en" style:country-asian="US" style:font-style-asian="normal" style:font-weight-asian="normal" style:font-name-complex="Arial2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267" style:family="table-cell" style:parent-style-name="product-row_20_double-line-2_20_modif">
      <style:text-properties style:font-name="Liberation Sans"/>
    </style:style>
    <style:style style:name="ce218" style:family="table-cell" style:parent-style-name="product-row_20_double-line-2_20_modif">
      <style:table-cell-properties fo:padding="0in"/>
      <style:text-properties style:font-name="Liberation Sans"/>
    </style:style>
    <style:style style:name="ce221" style:family="table-cell" style:parent-style-name="product-row_20_double-line-1">
      <style:table-cell-properties fo:padding="0in"/>
      <style:text-properties style:font-name="Liberation Sans"/>
    </style:style>
    <style:style style:name="ce222" style:family="table-cell" style:parent-style-name="product-row_20_double-line-2_20_modif">
      <style:table-cell-properties fo:border-bottom="0.74pt solid #cccccc" fo:border-left="none" fo:padding="0in" fo:border-right="none" fo:border-top="none"/>
      <style:text-properties style:font-name="Liberation Sans"/>
    </style:style>
    <style:style style:name="ce223" style:family="table-cell" style:parent-style-name="header_20_table-colum_20_price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4" style:family="table-cell" style:parent-style-name="header_20_table-column-subtitle" style:data-style-name="N196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end" css3t:text-justify="auto" fo:margin-left="0in" style:writing-mode="page"/>
      <style:text-properties fo:color="#808080" style:text-outline="false" style:text-line-through-style="none" style:text-line-through-type="none" style:font-name="Arial2" fo:font-size="7pt" fo:font-style="normal" fo:text-shadow="none" style:text-underline-style="none" fo:font-weight="normal" style:font-size-asian="7pt" style:font-style-asian="normal" style:font-weight-asian="normal" style:font-name-complex="Arial2" style:font-size-complex="7pt" style:font-style-complex="normal" style:font-weight-complex="normal"/>
    </style:style>
    <style:style style:name="ce225" style:family="table-cell" style:parent-style-name="Default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7" style:family="table-cell" style:parent-style-name="product-row_20_single-line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" style:family="table-cell" style:parent-style-name="product-row_20_double-line-1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9" style:family="table-cell" style:parent-style-name="product-row_20_double-line-2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80_section_gap_no_border" style:family="table-cell" style:parent-style-name="Default">
      <style:table-cell-properties style:text-align-source="fix" style:repeat-content="false" fo:border="none" style:vertical-align="top"/>
      <style:paragraph-properties fo:text-align="end" fo:margin-left="0in"/>
      <style:text-properties style:font-name="Liberation Sans"/>
    </style:style>
    <style:style style:name="ce188_tail_no_border" style:family="table-cell" style:parent-style-name="Default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188_tail_no_border_middle" style:family="table-cell" style:parent-style-name="Default">
      <style:table-cell-properties style:text-align-source="fix" style:repeat-content="false" fo:border="none" style:vertical-align="middle" loext:vertical-justify="auto"/>
      <style:paragraph-properties fo:text-align="end" fo:margin-left="0in"/>
      <style:text-properties style:font-name="Liberation Sans"/>
    </style:style>
    <style:style style:name="ce227_note_no_border" style:family="table-cell" style:parent-style-name="Default">
      <style:table-cell-properties style:text-align-source="fix" style:repeat-content="false" fo:wrap-option="wrap" fo:border="none" style:vertical-align="top"/>
      <style:paragraph-properties fo:text-align="end" fo:margin-left="0in"/>
      <style:text-properties style:font-name="Liberation Sans"/>
    </style:style>
    <style:style style:name="ce199" style:family="table-cell" style:parent-style-name="product-row_20_single-line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188_tail_no_border_second" style:family="table-cell" style:parent-style-name="product-row_20_double-line-2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" style:family="table-cell" style:parent-style-name="product-row_20_single-line">
      <style:table-cell-properties style:text-align-source="fix" style:repeat-content="false" fo:border="none"/>
      <style:paragraph-properties fo:text-align="end" fo:margin-left="0in"/>
      <style:text-properties style:font-name="Liberation Sans"/>
    </style:style>
    <style:style style:name="ce286_tail_no_border_middle" style:family="table-cell" style:parent-style-name="Default">
      <style:table-cell-properties fo:border-bottom="none" style:text-align-source="fix" style:repeat-content="false" fo:border-left="none" fo:border-right="none" fo:border-top="0.74pt solid #cccccc" style:vertical-align="middle" loext:vertical-justify="auto"/>
      <style:paragraph-properties fo:text-align="end" fo:margin-left="0in"/>
      <style:text-properties style:font-name="Liberation Sans"/>
    </style:style>
    <style:style style:name="ce234" style:family="table-cell" style:parent-style-name="product-row_20_double-line-2_5f_no-border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51" style:family="table-cell" style:parent-style-name="product-category">
      <style:table-cell-properties style:text-align-source="fix" style:repeat-content="false"/>
      <style:paragraph-properties fo:text-align="end" fo:margin-left="0in"/>
      <style:text-properties style:font-name="Liberation Sans"/>
    </style:style>
    <style:style style:name="ce236" style:family="table-cell" style:parent-style-name="Default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4" style:family="table-cell" style:parent-style-name="product-row_20_double-line-1">
      <style:table-cell-properties fo:background-color="#fafab3" style:text-align-source="fix" style:repeat-content="false"/>
      <style:paragraph-properties fo:text-align="end" fo:margin-left="0in"/>
      <style:text-properties style:font-name="Liberation Sans"/>
    </style:style>
    <style:style style:name="ce255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68" style:family="table-cell" style:parent-style-name="header_20_contacts" style:data-style-name="N30002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6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7" style:family="table-cell" style:parent-style-name="header_20_contacts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8" style:family="table-cell" style:parent-style-name="Default" style:data-style-name="N0">
      <style:table-cell-properties fo:background-color="#ffffff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top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0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1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2" style:family="table-cell" style:parent-style-name="Default">
      <style:table-cell-properties style:cell-protect="protected" style:print-content="true" style:rotation-align="none"/>
      <style:text-properties style:font-name="Liberation Sans"/>
    </style:style>
    <style:style style:name="ce292" style:family="table-cell" style:parent-style-name="Default" style:data-style-name="N30002">
      <style:table-cell-properties fo:background-color="#ffffff"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82" style:family="table-cell" style:parent-style-name="product-category" style:data-style-name="N30002">
      <style:text-properties style:font-name="Liberation Sans"/>
    </style:style>
    <style:style style:name="ce266" style:family="table-cell" style:parent-style-name="Default" style:data-style-name="N30002">
      <style:text-properties style:font-name="Liberation Sans"/>
    </style:style>
    <style:style style:name="ce310_note_no_border" style:family="table-cell" style:parent-style-name="Default" style:data-style-name="N30002">
      <style:table-cell-properties fo:wrap-option="wrap" fo:border="none" style:vertical-align="top"/>
      <style:text-properties style:font-name="Liberation Sans"/>
    </style:style>
    <style:style style:name="ce253_tail_no_border" style:family="table-cell" style:parent-style-name="Default" style:data-style-name="N30002">
      <style:table-cell-properties fo:border="none"/>
      <style:text-properties style:font-name="Liberation Sans"/>
    </style:style>
    <style:style style:name="ce314_tail_no_border" style:family="table-cell" style:parent-style-name="Default" style:data-style-name="N30000">
      <style:table-cell-properties fo:border="none"/>
      <style:text-properties style:font-name="Liberation Sans" style:text-underline-style="solid" style:text-underline-width="auto" style:text-underline-color="#9999cc" fo:font-weight="bold" style:font-weight-asian="bold" style:font-weight-complex="bold"/>
    </style:style>
    <style:style style:name="ce317" style:family="table-cell" style:parent-style-name="product-category" style:data-style-name="N30002">
      <style:table-cell-properties fo:background-color="#fafab3"/>
      <style:text-properties style:font-name="Liberation Sans"/>
    </style:style>
    <style:style style:name="ce318" style:family="table-cell" style:parent-style-name="Default" style:data-style-name="N30002">
      <style:table-cell-properties fo:background-color="#fafab3"/>
      <style:text-properties style:font-name="Liberation Sans"/>
    </style:style>
    <style:style style:name="ce319" style:family="table-cell" style:parent-style-name="product-row_20_double-line-1" style:data-style-name="N30002">
      <style:table-cell-properties fo:background-color="#fafab3"/>
      <style:text-properties style:font-name="Liberation Sans"/>
    </style:style>
    <style:style style:name="ce282" style:family="table-cell" style:parent-style-name="product-row_20_single-line" style:data-style-name="N30002">
      <style:table-cell-properties fo:border="none"/>
      <style:text-properties style:font-name="Liberation Sans"/>
    </style:style>
    <style:style style:name="ce324" style:family="table-cell" style:parent-style-name="Default" style:data-style-name="N30002">
      <style:table-cell-properties fo:background-color="#fafab3" style:text-align-source="fix" style:repeat-content="false"/>
      <style:paragraph-properties fo:text-align="end" fo:margin-left="0in"/>
      <style:text-properties fo:color="#ffffff" style:font-name="Liberation Sans"/>
    </style:style>
    <style:style style:name="ce325" style:family="table-cell" style:parent-style-name="Default" style:data-style-name="N30002">
      <style:table-cell-properties style:text-align-source="fix" style:repeat-content="false"/>
      <style:paragraph-properties fo:text-align="end" fo:margin-left="0in"/>
      <style:text-properties fo:color="#ffffff" style:font-name="Liberation Sans"/>
    </style:style>
    <style:style style:name="ce582_note_no_border" style:family="table-cell" style:parent-style-name="Default">
      <style:table-cell-properties fo:wrap-option="wrap" fo:border="none" style:vertical-align="top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0512in" fo:padding-bottom="0.0512in" fo:padding-left="0.0984in" fo:padding-right="0.0984in" fo:wrap-option="no-wrap" draw:shadow="hidden" draw:color-mode="standard" draw:luminance="0%" draw:contrast="0%" draw:gamma="100%" draw:red="0%" draw:green="0%" draw:blue="0%" fo:clip="rect(0in, 0in, 0in, 0in)" draw:image-opacity="100%" style:mirror="none" style:protect="position size" loext:decorative="false"/>
      <style:paragraph-properties fo:text-align="center"/>
      <style:text-properties fo:font-size="24pt"/>
    </style:style>
    <style:style style:name="gr2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40%" draw:red="0%" draw:green="0%" draw:blue="0%" fo:clip="rect(0in, 0in, 0in, 0in)" draw:image-opacity="100%" style:mirror="none" style:protect="position size" loext:decorative="false"/>
      <style:paragraph-properties fo:text-align="center"/>
    </style:style>
    <style:style style:name="gr3" style:family="graphic" style:parent-style-name="Default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  <style:text-properties fo:font-size="24pt"/>
    </style:style>
    <style:style style:name="P2" style:family="paragraph">
      <loext:graphic-properties draw:fill="none"/>
      <style:paragraph-properties fo:text-align="center"/>
    </style:style>
    <style:style style:name="T1" style:family="text">
      <style:text-properties style:font-name="Liberation Sans Narrow"/>
    </style:style>
  </office:automatic-styles>
  <office:body>
    <office:spreadsheet>
      <table:calculation-settings table:case-sensitive="false" table:automatic-find-labels="false" table:use-regular-expressions="false"/>
      <table:table table:name="транспортная упаковка" table:style-name="ta1" table:print-ranges="'транспортная упаковка'.B15:'транспортная упаковка'.P511">
        <office:forms form:automatic-focus="false" form:apply-design-mode="false"/>
        <table:shapes>
          <draw:frame draw:z-index="0" draw:name="ГОСТ Р ИСО/ТУ 16949:2009" draw:style-name="gr1" draw:text-style-name="P1" svg:width="0.6106in" svg:height="0.674in" svg:x="10.4201in" svg:y="0.3098in">
            <draw:image xlink:href="Pictures/100000000000005600000064B42D35B5.png" xlink:type="simple" xlink:show="embed" xlink:actuate="onLoad" draw:mime-type="image/png">
              <text:p/>
            </draw:image>
          </draw:frame>
          <draw:frame draw:z-index="1" draw:name="логотип Пензенского завода Электромехизмерение (ЭМИ)" draw:style-name="gr2" draw:text-style-name="P2" svg:width="3.3406in" svg:height="1.1776in" svg:x="0.2283in" svg:y="0in">
            <draw:image xlink:href="Pictures/1000000000000A3F0000038C220E6AC2.png" xlink:type="simple" xlink:show="embed" xlink:actuate="onLoad" draw:mime-type="image/png">
              <text:p/>
            </draw:image>
          </draw:frame>
        </table:shapes>
        <table:table-column table:style-name="co1" table:default-cell-style-name="Default"/>
        <table:table-column table:style-name="co2" table:default-cell-style-name="ce26"/>
        <table:table-column table:style-name="co3" table:default-cell-style-name="ce38"/>
        <table:table-column table:style-name="co1" table:number-columns-repeated="2" table:default-cell-style-name="ce26"/>
        <table:table-column table:style-name="co4" table:default-cell-style-name="ce26"/>
        <table:table-column table:style-name="co5" table:default-cell-style-name="ce209"/>
        <table:table-column table:style-name="co6" table:default-cell-style-name="ce26"/>
        <table:table-column table:style-name="co7" table:default-cell-style-name="ce225"/>
        <table:table-column table:style-name="co8" table:default-cell-style-name="ce225"/>
        <table:table-column table:style-name="co9" table:number-columns-repeated="3" table:default-cell-style-name="ce26"/>
        <table:table-column table:style-name="co9" table:number-columns-repeated="2" table:default-cell-style-name="ce266"/>
        <table:table-column table:style-name="co2" table:default-cell-style-name="ce26"/>
        <table:table-column table:style-name="co10" table:number-columns-repeated="970" table:default-cell-style-name="Default"/>
        <table:table-row table:style-name="ro1">
          <table:table-cell table:style-name="ce1"/>
          <table:table-cell table:style-name="ce5"/>
          <table:table-cell table:style-name="ce2" table:number-columns-repeated="6"/>
          <table:table-cell table:style-name="ce5" table:number-columns-repeated="2"/>
          <table:table-cell table:style-name="ce2" table:number-columns-repeated="3"/>
          <table:table-cell table:style-name="ce292" table:number-columns-repeated="2"/>
          <table:table-cell table:number-columns-repeated="971"/>
        </table:table-row>
        <table:table-header-rows>
          <table:table-row table:style-name="ro1">
            <table:table-cell table:style-name="ce2"/>
            <table:table-cell table:style-name="ce5"/>
            <table:table-cell table:style-name="ce2" table:number-columns-repeated="6"/>
            <table:table-cell table:style-name="ce5" table:number-columns-repeated="2"/>
            <table:table-cell table:style-name="ce2" table:number-columns-repeated="3"/>
            <table:table-cell table:style-name="ce292" table:number-columns-repeated="2"/>
            <table:table-cell table:number-columns-repeated="971"/>
          </table:table-row>
          <table:table-row table:style-name="ro2">
            <table:table-cell table:style-name="ce2"/>
            <table:table-cell table:style-name="ce5"/>
            <table:table-cell table:style-name="ce2"/>
            <table:table-cell table:style-name="ce100"/>
            <table:table-cell table:style-name="ce168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68" table:formula="of:=HYPERLINK(&quot;tel:+7-8412-26-04-95&quot;; &quot;+7 (8412) 26-04-95 &quot;)" office:value-type="string" office:string-value="+7 (8412) 26-04-95 " calcext:value-type="string">
              <text:p>+7 (8412) 26-04-95 </text:p>
            </table:table-cell>
            <table:table-cell table:style-name="ce260" table:formula="of:=HYPERLINK(&quot;https://www.emi-penza.ru/&quot;; &quot;www.emi-penza.ru&quot;)" office:value-type="string" office:string-value="www.emi-penza.ru" calcext:value-type="string" table:number-columns-spanned="2" table:number-rows-spanned="1">
              <text:p>www.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2"/>
            <table:table-cell table:style-name="ce100"/>
            <table:table-cell table:style-name="ce169" table:number-columns-repeated="2"/>
            <table:table-cell table:style-name="ce175" table:number-columns-repeated="2"/>
            <table:table-cell table:style-name="ce5" table:number-columns-repeated="2"/>
            <table:table-cell table:style-name="ce2"/>
            <table:table-cell table:style-name="ce276" table:formula="of:=HYPERLINK(&quot;tel:+7-8412-26-04-96&quot;; &quot;26-04-96 &quot;)" office:value-type="string" office:string-value="26-04-96 " calcext:value-type="string" table:number-columns-spanned="1" table:number-rows-spanned="2">
              <text:p>26-04-96 </text:p>
            </table:table-cell>
            <table:table-cell table:style-name="ce260" table:formula="of:=HYPERLINK(&quot;mailto:emi@emi-penza.ru&quot;; &quot;emi@emi-penza.ru&quot;)" office:value-type="string" office:string-value="emi@emi-penza.ru" calcext:value-type="string" table:number-columns-spanned="2" table:number-rows-spanned="2">
              <text:p>emi@emi-penza.ru</text:p>
            </table:table-cell>
            <table:covered-table-cell table:style-name="ce261"/>
            <table:table-cell table:style-name="ce100"/>
            <table:table-cell table:number-columns-repeated="971"/>
          </table:table-row>
          <table:table-row table:style-name="ro3">
            <table:table-cell table:style-name="ce2"/>
            <table:table-cell table:style-name="ce5"/>
            <table:table-cell table:style-name="ce33"/>
            <table:table-cell table:style-name="ce100"/>
            <table:table-cell table:style-name="ce101" table:number-columns-repeated="2"/>
            <table:table-cell table:style-name="ce34" table:number-columns-repeated="2"/>
            <table:table-cell table:style-name="ce5" table:number-columns-repeated="2"/>
            <table:table-cell table:style-name="ce2"/>
            <table:covered-table-cell table:style-name="ce277"/>
            <table:covered-table-cell table:number-columns-repeated="2" table:style-name="ce261"/>
            <table:table-cell table:style-name="ce100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4" table:number-columns-repeated="6"/>
            <table:table-cell table:style-name="ce5" table:number-columns-repeated="2"/>
            <table:table-cell table:style-name="ce2"/>
            <table:table-cell table:style-name="ce268" table:formula="of:=HYPERLINK(&quot;tel:+7-8412-94-21-65&quot;; &quot;94-21-65 &quot;)" office:value-type="string" office:string-value="94-21-65 " calcext:value-type="string">
              <text:p>94-21-65 </text:p>
            </table:table-cell>
            <table:table-cell table:style-name="ce260" table:formula="of:=HYPERLINK(&quot;tel:+7-8412-94-13-40&quot;; &quot;т.-факс: 94-13-40&quot;)" office:value-type="string" office:string-value="т.-факс: 94-13-40" calcext:value-type="string" table:number-columns-spanned="2" table:number-rows-spanned="1">
              <text:p>т.-факс: 94-13-40</text:p>
            </table:table-cell>
            <table:covered-table-cell table:style-name="ce261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101" table:number-columns-repeated="3"/>
            <table:table-cell table:style-name="ce176" table:number-columns-repeated="2"/>
            <table:table-cell table:style-name="ce5" table:number-columns-repeated="2"/>
            <table:table-cell table:style-name="ce2"/>
            <table:table-cell table:style-name="ce278"/>
            <table:table-cell table:style-name="ce2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3"/>
            <table:table-cell table:style-name="ce2" table:number-columns-repeated="10"/>
            <table:table-cell table:style-name="ce292"/>
            <table:table-cell table:style-name="ce2"/>
            <table:table-cell table:number-columns-repeated="971"/>
          </table:table-row>
          <table:table-row table:style-name="ro4">
            <table:table-cell table:style-name="ce2"/>
            <table:table-cell table:style-name="ce5"/>
            <table:table-cell table:style-name="ce31" office:value-type="string" calcext:value-type="string" table:number-columns-spanned="7" table:number-rows-spanned="4">
              <text:p>транспортная упаковка</text:p>
            </table:table-cell>
            <table:covered-table-cell table:number-columns-repeated="6" table:style-name="ce31"/>
            <table:table-cell table:style-name="ce5"/>
            <table:table-cell table:style-name="ce2" table:number-columns-repeated="3"/>
            <table:table-cell table:style-name="ce292"/>
            <table:table-cell table:style-name="ce2"/>
            <table:table-cell table:number-columns-repeated="971"/>
          </table:table-row>
          <table:table-row table:style-name="ro5">
            <table:table-cell table:style-name="ce2"/>
            <table:table-cell table:style-name="ce5"/>
            <table:covered-table-cell table:number-columns-repeated="7" table:style-name="ce31"/>
            <table:table-cell table:style-name="ce5"/>
            <table:table-cell table:style-name="ce2" table:number-columns-repeated="3"/>
            <table:table-cell table:style-name="ce292"/>
            <table:table-cell table:style-name="ce100"/>
            <table:table-cell table:number-columns-repeated="971"/>
          </table:table-row>
          <table:table-row table:style-name="ro6">
            <table:table-cell table:style-name="ce2"/>
            <table:table-cell table:style-name="ce5"/>
            <table:covered-table-cell table:number-columns-repeated="7" table:style-name="ce31"/>
            <table:table-cell table:style-name="ce255" table:number-columns-spanned="6" table:number-rows-spanned="1"/>
            <table:covered-table-cell table:number-columns-repeated="5" table:style-name="ce255"/>
            <table:table-cell table:number-columns-repeated="971"/>
          </table:table-row>
          <table:table-row table:style-name="ro7">
            <table:table-cell table:style-name="ce2"/>
            <table:table-cell table:style-name="ce5"/>
            <table:covered-table-cell table:number-columns-repeated="7" table:style-name="ce31"/>
            <table:table-cell table:style-name="ce255" office:value-type="string" calcext:value-type="string" table:number-columns-spanned="6" table:number-rows-spanned="1">
              <text:p>вместимость коробок</text:p>
            </table:table-cell>
            <table:covered-table-cell table:number-columns-repeated="5" table:style-name="ce255"/>
            <table:table-cell table:number-columns-repeated="971"/>
          </table:table-row>
          <table:table-row table:style-name="ro8">
            <table:table-cell/>
            <table:table-cell table:style-name="ce3"/>
            <table:table-cell table:style-name="ce47" office:value-type="string" calcext:value-type="string">
              <text:p>название</text:p>
            </table:table-cell>
            <table:table-cell table:style-name="ce119" office:value-type="string" calcext:value-type="string">
              <text:p>аналоги</text:p>
            </table:table-cell>
            <table:table-cell table:style-name="ce119" table:number-columns-repeated="2"/>
            <table:table-cell table:style-name="ce207"/>
            <table:table-cell/>
            <table:table-cell table:style-name="ce223" office:value-type="string" calcext:value-type="string">
              <text:p>масса</text:p>
            </table:table-cell>
            <table:table-cell table:style-name="ce223" office:value-type="string" calcext:value-type="string">
              <text:p>малая-145мм</text:p>
            </table:table-cell>
            <table:table-cell table:style-name="ce223" office:value-type="string" calcext:value-type="string">
              <text:p>мал165мм</text:p>
            </table:table-cell>
            <table:table-cell table:style-name="ce223" office:value-type="string" calcext:value-type="string">
              <text:p>мал190мм</text:p>
            </table:table-cell>
            <table:table-cell table:style-name="ce223" office:value-type="string" calcext:value-type="string">
              <text:p>средняя</text:p>
            </table:table-cell>
            <table:table-cell table:style-name="ce223" office:value-type="string" calcext:value-type="string">
              <text:p>большая</text:p>
            </table:table-cell>
            <table:table-cell table:style-name="ce223" office:value-type="string" calcext:value-type="string">
              <text:p>мини</text:p>
            </table:table-cell>
            <table:table-cell table:number-columns-repeated="971"/>
          </table:table-row>
          <table:table-row table:style-name="ro8">
            <table:table-cell/>
            <table:table-cell table:style-name="ce3"/>
            <table:table-cell table:number-columns-repeated="6"/>
            <table:table-cell table:style-name="ce224" office:value-type="string" calcext:value-type="string">
              <text:p>граммы</text:p>
            </table:table-cell>
            <table:table-cell table:style-name="ce224" office:value-type="string" calcext:value-type="string">
              <text:p>295×170×145 мм</text:p>
            </table:table-cell>
            <table:table-cell table:style-name="ce224" office:value-type="string" calcext:value-type="string">
              <text:p>295×170×165</text:p>
            </table:table-cell>
            <table:table-cell table:style-name="ce224" office:value-type="string" calcext:value-type="string">
              <text:p>295×170×190</text:p>
            </table:table-cell>
            <table:table-cell table:style-name="ce224" office:value-type="string" calcext:value-type="string">
              <text:p>415×345×160</text:p>
            </table:table-cell>
            <table:table-cell table:style-name="ce224" office:value-type="string" calcext:value-type="string">
              <text:p>415×335×310</text:p>
            </table:table-cell>
            <table:table-cell table:style-name="ce224" office:value-type="string" calcext:value-type="string">
              <text:p>210×180×95</text:p>
            </table:table-cell>
            <table:table-cell table:number-columns-repeated="971"/>
          </table:table-row>
        </table:table-header-rows>
        <table:table-row table:style-name="ro9">
          <table:table-cell/>
          <table:table-cell table:style-name="ce3"/>
          <table:table-cell table:style-name="ce48" office:value-type="string" calcext:value-type="string">
            <text:p>датчики автомобильные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983"/>
        </table:table-row>
        <table:table-row table:style-name="ro12">
          <table:table-cell/>
          <table:table-cell table:style-name="ce4"/>
          <table:table-cell table:style-name="ce49" table:formula="of:=HYPERLINK(&quot;https://www.emi-penza.ru/p/6002.3829&quot;; &quot;6002.3829&quot;)" office:value-type="string" office:string-value="6002.3829" calcext:value-type="string">
            <text:p>6002.3829</text:p>
          </table:table-cell>
          <table:table-cell table:style-name="ce111" office:value-type="string" calcext:value-type="string">
            <text:p>ММ 111 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12.3829&quot;; &quot;6012.3829&quot;)" office:value-type="string" office:string-value="6012.3829" calcext:value-type="string">
            <text:p>6012.3829</text:p>
          </table:table-cell>
          <table:table-cell table:style-name="ce111" office:value-type="string" calcext:value-type="string">
            <text:p>ММ 11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1" calcext:value-type="float">
            <text:p>31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6012.3829-01&quot;; &quot;6012.3829-01&quot;)" office:value-type="string" office:string-value="6012.3829-01" calcext:value-type="string">
            <text:p>6012.3829-01</text:p>
          </table:table-cell>
          <table:table-cell table:style-name="ce122" office:value-type="string" calcext:value-type="string">
            <text:p>6002.3829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2.3829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3&quot;; &quot;6012.3829-03&quot;)" office:value-type="string" office:string-value="6012.3829-03" calcext:value-type="string">
            <text:p>6012.3829-03</text:p>
          </table:table-cell>
          <table:table-cell table:style-name="ce124" office:value-type="string" calcext:value-type="string">
            <text:p>ДАДМ-03 и др.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4&quot;; &quot;6012.3829-04&quot;)" office:value-type="string" office:string-value="6012.3829-04" calcext:value-type="string">
            <text:p>6012.3829-04</text:p>
          </table:table-cell>
          <table:table-cell table:style-name="ce124" office:value-type="string" calcext:value-type="string">
            <text:p>3702.3829, ММ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4" table:formula="of:=HYPERLINK(&quot;https://www.emi-penza.ru/p/6012.3829-05&quot;; &quot;6012.3829-05&quot;)" office:value-type="string" office:string-value="6012.3829-05" calcext:value-type="string">
            <text:p>6012.3829-05</text:p>
          </table:table-cell>
          <table:table-cell table:style-name="ce124" office:value-type="string" calcext:value-type="string">
            <text:p>3602.3829, ММ12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&quot;; &quot;6022.3829&quot;)" office:value-type="string" office:string-value="6022.3829" calcext:value-type="string">
            <text:p>6022.3829</text:p>
          </table:table-cell>
          <table:table-cell table:style-name="ce111" office:value-type="string" calcext:value-type="string">
            <text:p>ММ 120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1&quot;; &quot;6022.3829-01&quot;)" office:value-type="string" office:string-value="6022.3829-01" calcext:value-type="string">
            <text:p>6022.3829-01</text:p>
          </table:table-cell>
          <table:table-cell table:style-name="ce111" office:value-type="string" calcext:value-type="string">
            <text:p>1118.3829 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1-M&quot;; &quot;6022.3829-01-М&quot;)" office:value-type="string" office:string-value="6022.3829-01-М" calcext:value-type="string">
            <text:p>6022.3829-01-М</text:p>
          </table:table-cell>
          <table:table-cell table:style-name="ce125" office:value-type="string" calcext:value-type="string">
            <text:p>1118.3829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22.3829-02&quot;; &quot;6022.3829-02&quot;)" office:value-type="string" office:string-value="6022.3829-02" calcext:value-type="string">
            <text:p>6022.3829-02</text:p>
          </table:table-cell>
          <table:table-cell table:style-name="ce125" office:value-type="string" calcext:value-type="string">
            <text:p>FAE 12703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VERNET OS3603, ASAM 32017, STELLOX 06-08022-SX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22.3829-03&quot;; &quot;6022.3829-03&quot;)" office:value-type="string" office:string-value="6022.3829-03" calcext:value-type="string">
            <text:p>602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22.3829-04&quot;; &quot;6022.3829-04&quot;)" office:value-type="string" office:string-value="6022.3829-04" calcext:value-type="string">
            <text:p>6022.3829-04</text:p>
          </table:table-cell>
          <table:table-cell table:style-name="ce125" office:value-type="string" calcext:value-type="string">
            <text:p>VS-OE 1900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AOOS015, 6336-00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6022.3829-07&quot;; &quot;6022.3829-07&quot;)" office:value-type="string" office:string-value="6022.3829-07" calcext:value-type="string">
            <text:p>6022.3829-07</text:p>
          </table:table-cell>
          <table:table-cell table:style-name="ce111" office:value-type="string" calcext:value-type="string">
            <text:p>PV1000152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9" calcext:value-type="float">
            <text:p>29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&quot;; &quot;6032.3829&quot;)" office:value-type="string" office:string-value="6032.3829" calcext:value-type="string">
            <text:p>6032.3829</text:p>
          </table:table-cell>
          <table:table-cell table:style-name="ce111" office:value-type="string" calcext:value-type="string">
            <text:p>ММ 124 Д (⬡ 22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032.3829-01&quot;; &quot;6032.3829-01&quot;)" office:value-type="string" office:string-value="6032.3829-01" calcext:value-type="string">
            <text:p>6032.3829-01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2&quot;; &quot;6032.3829-02&quot;)" office:value-type="string" office:string-value="6032.3829-02" calcext:value-type="string">
            <text:p>6032.3829-02</text:p>
          </table:table-cell>
          <table:table-cell table:style-name="ce111" office:value-type="string" calcext:value-type="string">
            <text:p>ДАДВ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4"/>
          <table:table-cell table:style-name="ce52" table:formula="of:=HYPERLINK(&quot;https://www.emi-penza.ru/p/6032.3829-05&quot;; &quot;6032.3829-05&quot;)" office:value-type="string" office:string-value="6032.3829-05" calcext:value-type="string">
            <text:p>6032.3829-05</text:p>
          </table:table-cell>
          <table:table-cell table:style-name="ce122" office:value-type="string" calcext:value-type="string">
            <text:p>ММ 124 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4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42.3829&quot;; &quot;6042.3829&quot;)" office:value-type="string" office:string-value="6042.3829" calcext:value-type="string">
            <text:p>6042.3829</text:p>
          </table:table-cell>
          <table:table-cell table:style-name="ce122" office:value-type="string" calcext:value-type="string">
            <text:p>ММ 125 Д (⬡ 22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&quot;; &quot;6052.3829&quot;)" office:value-type="string" office:string-value="6052.3829" calcext:value-type="string">
            <text:p>6052.3829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6" calcext:value-type="float">
            <text:p>36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1&quot;; &quot;6052.3829-01&quot;)" office:value-type="string" office:string-value="6052.3829-01" calcext:value-type="string">
            <text:p>6052.3829-01</text:p>
          </table:table-cell>
          <table:table-cell table:style-name="ce122" office:value-type="string" calcext:value-type="string">
            <text:p>ММ 125 Д (⬡ 27)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ВП125</text:p>
          </table:table-cell>
          <table:table-cell table:style-name="ce123" table:number-columns-repeated="2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52.3829-03&quot;; &quot;6052.3829-03&quot;)" office:value-type="string" office:string-value="6052.3829-03" calcext:value-type="string">
            <text:p>6052.3829-03</text:p>
          </table:table-cell>
          <table:table-cell table:style-name="ce122" office:value-type="string" calcext:value-type="string">
            <text:p>ММ 125 Д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220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62.3829&quot;; &quot;6062.3829&quot;)" office:value-type="string" office:string-value="6062.3829" calcext:value-type="string">
            <text:p>6062.3829</text:p>
          </table:table-cell>
          <table:table-cell table:style-name="ce111" office:value-type="string" calcext:value-type="string">
            <text:p>12.220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блистерной упаковке</text:p>
          </table:table-cell>
          <table:table-cell table:style-name="ce187" office:value-type="float" office:value="38" calcext:value-type="float">
            <text:p>38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&quot;; &quot;6072.3829&quot;)" office:value-type="string" office:string-value="6072.3829" calcext:value-type="string">
            <text:p>6072.3829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3&quot;; &quot;6072.3829-03&quot;)" office:value-type="string" office:string-value="6072.3829-03" calcext:value-type="string">
            <text:p>6072.3829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4&quot;; &quot;6072.3829-04&quot;)" office:value-type="string" office:string-value="6072.3829-04" calcext:value-type="string">
            <text:p>6072.3829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5&quot;; &quot;6072.3829-05&quot;)" office:value-type="string" office:string-value="6072.3829-05" calcext:value-type="string">
            <text:p>6072.3829-05</text:p>
          </table:table-cell>
          <table:table-cell table:style-name="ce122" office:value-type="string" calcext:value-type="string">
            <text:p>3408606, 289769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3054615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6_(0,9_bar)&quot;; &quot;6072.3829-06 (0,9 бар)&quot;)" office:value-type="string" office:string-value="6072.3829-06 (0,9 бар)" calcext:value-type="string">
            <text:p>6072.3829-06 (0,9 бар)</text:p>
          </table:table-cell>
          <table:table-cell table:style-name="ce111" table:number-columns-repeated="2"/>
          <table:table-cell table:style-name="ce111" office:value-type="string" calcext:value-type="string">
            <text:p>3408607</text:p>
          </table:table-cell>
          <table:table-cell table:style-name="ce158"/>
          <table:table-cell table:style-name="ce363"/>
          <table:table-cell table:style-name="ce187" office:value-type="float" office:value="55" calcext:value-type="float">
            <text:p>55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6072.3829-06_(2,0_bar)&quot;; &quot;6072.3829-06 (2,0 бар)&quot;)" office:value-type="string" office:string-value="6072.3829-06 (2,0 бар)" calcext:value-type="string">
            <text:p>6072.3829-06 (2,0 бар)</text:p>
          </table:table-cell>
          <table:table-cell table:style-name="ce122" table:number-columns-repeated="2"/>
          <table:table-cell table:style-name="ce122" office:value-type="string" calcext:value-type="string">
            <text:p>2897709,</text:p>
          </table:table-cell>
          <table:table-cell table:style-name="ce159"/>
          <table:table-cell table:style-name="ce361"/>
          <table:table-cell table:style-name="ce188" office:value-type="float" office:value="55" calcext:value-type="float">
            <text:p>5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4">
          <table:table-cell/>
          <table:table-cell table:style-name="ce11_section_gap_no_border"/>
          <table:table-cell table:style-name="ce57_section_gap_no_border"/>
          <table:table-cell table:style-name="ce126_section_gap_no_border"/>
          <table:table-cell table:style-name="ce198_section_gap_no_border"/>
          <table:table-cell table:style-name="ce198_section_gap_no_border" office:value-type="string" calcext:value-type="string">
            <text:p>3066439</text:p>
          </table:table-cell>
          <table:table-cell table:style-name="ce226_section_gap_no_border"/>
          <table:table-cell table:style-name="ce268_section_gap_no_border"/>
          <table:table-cell table:style-name="ce280_section_gap_no_border" table:number-columns-repeated="7"/>
          <table:table-cell table:style-name="ce268_section_gap_no_border"/>
          <table:table-cell table:number-columns-repeated="970"/>
        </table:table-row>
        <table:table-row table:style-name="ro16">
          <table:table-cell/>
          <table:table-cell table:style-name="ce10_note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364_section_gap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&quot;; &quot;3602.3828&quot;)" office:value-type="string" office:string-value="3602.3828" calcext:value-type="string">
            <text:p>3602.3828</text:p>
          </table:table-cell>
          <table:table-cell table:style-name="ce111" office:value-type="string" calcext:value-type="string">
            <text:p>ТМ 10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3602.3828-01&quot;; &quot;3602.3828-01&quot;)" office:value-type="string" office:string-value="3602.3828-01" calcext:value-type="string">
            <text:p>3602.3828-01</text:p>
          </table:table-cell>
          <table:table-cell table:style-name="ce111" office:value-type="string" calcext:value-type="string">
            <text:p>27.382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30.3847&quot;; &quot;30.3847&quot;)" office:value-type="string" office:string-value="30.3847" calcext:value-type="string">
            <text:p>30.3847</text:p>
          </table:table-cell>
          <table:table-cell table:style-name="ce122" office:value-type="string" calcext:value-type="string">
            <text:p>191.38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в блистерной упаковке</text:p>
          </table:table-cell>
          <table:table-cell table:style-name="ce189" office:value-type="float" office:value="43" calcext:value-type="float">
            <text:p>43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56.3843&quot;; &quot;56.3843&quot;)" office:value-type="string" office:string-value="56.3843" calcext:value-type="string">
            <text:p>56.3843</text:p>
          </table:table-cell>
          <table:table-cell table:style-name="ce122" office:value-type="string" calcext:value-type="string">
            <text:p>51.3843, 343.384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356.3843, 35172.04, 41.384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&quot;; &quot;64.3855&quot;)" office:value-type="string" office:string-value="64.3855" calcext:value-type="string">
            <text:p>64.3855</text:p>
          </table:table-cell>
          <table:table-cell table:style-name="ce111" office:value-type="string" calcext:value-type="string">
            <text:p>ДУ-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1&quot;; &quot;64.3855-01&quot;)" office:value-type="string" office:string-value="64.3855-01" calcext:value-type="string">
            <text:p>64.3855-01</text:p>
          </table:table-cell>
          <table:table-cell table:style-name="ce111" office:value-type="string" calcext:value-type="string">
            <text:p>ДУ-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table:number-columns-repeated="3"/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2&quot;; &quot;64.3855-02&quot;)" office:value-type="string" office:string-value="64.3855-02" calcext:value-type="string">
            <text:p>64.3855-02</text:p>
          </table:table-cell>
          <table:table-cell table:style-name="ce111" office:value-type="string" calcext:value-type="string">
            <text:p>ДУ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8" calcext:value-type="float">
            <text:p>48</text:p>
          </table:table-cell>
          <table:table-cell table:style-name="ce187" table:number-columns-repeated="3"/>
          <table:table-cell table:style-name="ce187" office:value-type="float" office:value="75" calcext:value-type="float">
            <text:p>75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3&quot;; &quot;64.3855-03&quot;)" office:value-type="string" office:string-value="64.3855-03" calcext:value-type="string">
            <text:p>64.3855-03</text:p>
          </table:table-cell>
          <table:table-cell table:style-name="ce111" office:value-type="string" calcext:value-type="string">
            <text:p>21083-3839210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table:number-columns-repeated="2"/>
          <table:table-cell table:style-name="ce187" office:value-type="float" office:value="50" calcext:value-type="float">
            <text:p>5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.3855-04&quot;; &quot;64.3855-04&quot;)" office:value-type="string" office:string-value="64.3855-04" calcext:value-type="string">
            <text:p>64.3855-04</text:p>
          </table:table-cell>
          <table:table-cell table:style-name="ce111" table:number-columns-repeated="3"/>
          <table:table-cell table:style-name="ce229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4102.3847&quot;; &quot;4102.3847&quot;)" office:value-type="string" office:string-value="4102.3847" calcext:value-type="string">
            <text:p>4102.3847</text:p>
          </table:table-cell>
          <table:table-cell table:style-name="ce122_tail_no_border_middle" office:value-type="string" calcext:value-type="string">
            <text:p>21.3847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22" calcext:value-type="float">
            <text:p>22</text:p>
          </table:table-cell>
          <table:table-cell table:style-name="ce188_tail_no_border_middle"/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оборотов и скорости</text:p>
          </table:table-cell>
          <table:table-cell table:style-name="ce120" table:number-columns-repeated="12"/>
          <table:table-cell table:number-columns-repeated="971"/>
        </table:table-row>
        <table:table-row table:style-name="ro11_with_top_gap">
          <table:table-cell/>
          <table:table-cell table:style-name="ce12_with_top_gap" office:value-type="string" calcext:value-type="string">
            <text:p>•</text:p>
          </table:table-cell>
          <table:table-cell table:style-name="ce74_with_top_gap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1&quot;; &quot;4102.3847-01&quot;)" office:value-type="string" office:string-value="4102.3847-01" calcext:value-type="string">
            <text:p>4102.3847-01</text:p>
          </table:table-cell>
          <table:table-cell table:style-name="ce111" office:value-type="string" calcext:value-type="string">
            <text:p>СТРМ.453624.00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5" calcext:value-type="float">
            <text:p>1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2&quot;; &quot;4102.3847-02&quot;)" office:value-type="string" office:string-value="4102.3847-02" calcext:value-type="string">
            <text:p>4102.3847-02</text:p>
          </table:table-cell>
          <table:table-cell table:style-name="ce111" office:value-type="string" calcext:value-type="string">
            <text:p>СТРМ.453624.005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5" calcext:value-type="float">
            <text:p>12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3&quot;; &quot;4102.3847-03&quot;)" office:value-type="string" office:string-value="4102.3847-03" calcext:value-type="string">
            <text:p>4102.384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5" calcext:value-type="float">
            <text:p>14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05&quot;; &quot;4102.3847-05&quot;)" office:value-type="string" office:string-value="4102.3847-05" calcext:value-type="string">
            <text:p>4102.3847-05</text:p>
          </table:table-cell>
          <table:table-cell table:style-name="ce111" office:value-type="string" calcext:value-type="string">
            <text:p>303952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1" table:formula="of:=HYPERLINK(&quot;https://www.emi-penza.ru/p/4102.3847-05_SO&quot;; &quot;4102.3847-05 СЗ&quot;)" office:value-type="string" office:string-value="4102.3847-05 СЗ" calcext:value-type="string">
            <text:p>4102.3847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1" table:formula="of:=HYPERLINK(&quot;https://www.emi-penza.ru/p/4102.3847-06&quot;; &quot;4102.3847-06&quot;)" office:value-type="string" office:string-value="4102.3847-06" calcext:value-type="string">
            <text:p>4102.3847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0" calcext:value-type="float">
            <text:p>220</text:p>
          </table:table-cell>
          <table:table-cell table:style-name="ce187" table:number-columns-repeated="6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4102.3847-07&quot;; &quot;4102.3847-07&quot;)" office:value-type="string" office:string-value="4102.3847-07" calcext:value-type="string">
            <text:p>4102.3847-07</text:p>
          </table:table-cell>
          <table:table-cell table:style-name="ce122" office:value-type="string" calcext:value-type="string">
            <text:p>ПД8093-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15" calcext:value-type="float">
            <text:p>115</text:p>
          </table:table-cell>
          <table:table-cell table:style-name="ce188" office:value-type="float" office:value="114" calcext:value-type="float">
            <text:p>114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38" office:value-type="string" calcext:value-type="string">
            <text:p>(A63R42.3843010), 342.3843, A63R42.3843010-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77" table:formula="of:=HYPERLINK(&quot;https://www.emi-penza.ru/p/4102.3847-14&quot;; &quot;4102.3847-14&quot;)" office:value-type="string" office:string-value="4102.3847-14" calcext:value-type="string">
            <text:p>4102.3847-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24" calcext:value-type="float">
            <text:p>124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5&quot;; &quot;4102.3847-15&quot;)" office:value-type="string" office:string-value="4102.3847-15" calcext:value-type="string">
            <text:p>4102.3847-15</text:p>
          </table:table-cell>
          <table:table-cell table:style-name="ce111" office:value-type="string" calcext:value-type="string">
            <text:p>0501210855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6" calcext:value-type="float">
            <text:p>96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6&quot;; &quot;4102.3847-16&quot;)" office:value-type="string" office:string-value="4102.3847-16" calcext:value-type="string">
            <text:p>4102.3847-16</text:p>
          </table:table-cell>
          <table:table-cell table:style-name="ce111" office:value-type="string" calcext:value-type="string">
            <text:p>05012108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15" calcext:value-type="float">
            <text:p>115</text:p>
          </table:table-cell>
          <table:table-cell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7&quot;; &quot;4102.3847-17&quot;)" office:value-type="string" office:string-value="4102.3847-17" calcext:value-type="string">
            <text:p>4102.3847-17</text:p>
          </table:table-cell>
          <table:table-cell table:style-name="ce111" office:value-type="string" calcext:value-type="string">
            <text:p>0501210857</text:p>
          </table:table-cell>
          <table:table-cell table:style-name="ce111" table:number-columns-repeated="2"/>
          <table:table-cell table:style-name="ce158"/>
          <table:table-cell table:style-name="ce111"/>
          <table:table-cell table:number-columns-repeated="2" table:style-name="ce187" office:value-type="float" office:value="114" calcext:value-type="float">
            <text:p>114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71" table:formula="of:=HYPERLINK(&quot;https://www.emi-penza.ru/p/4102.3847-19&quot;; &quot;4102.3847-19&quot;)" office:value-type="string" office:string-value="4102.3847-19" calcext:value-type="string">
            <text:p>4102.3847-19</text:p>
          </table:table-cell>
          <table:table-cell table:style-name="ce111" office:value-type="string" calcext:value-type="string">
            <text:p>050121085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5" calcext:value-type="float">
            <text:p>175</text:p>
          </table:table-cell>
          <table:table-cell table:style-name="ce187" office:value-type="float" office:value="57" calcext:value-type="float">
            <text:p>57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71" table:formula="of:=HYPERLINK(&quot;https://www.emi-penza.ru/p/4102.3847-22&quot;; &quot;4102.3847-22&quot;)" office:value-type="string" office:string-value="4102.3847-22" calcext:value-type="string">
            <text:p>4102.3847-2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52_tail_no_border_middle" table:formula="of:=HYPERLINK(&quot;https://www.emi-penza.ru/p/4102.3847-23&quot;; &quot;4102.3847-23&quot;)" office:value-type="string" office:string-value="4102.3847-23" calcext:value-type="string">
            <text:p>4102.3847-23</text:p>
          </table:table-cell>
          <table:table-cell table:style-name="ce122_tail_no_border_middle" office:value-type="string" calcext:value-type="string">
            <text:p>WABCO 4410371210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0" calcext:value-type="float">
            <text:p>30</text:p>
          </table:table-cell>
          <table:table-cell table:style-name="ce188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выключатели автомобильны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9.3720&quot;; &quot;19.3720&quot;)" office:value-type="string" office:string-value="19.3720" calcext:value-type="string">
            <text:p>19.3720</text:p>
          </table:table-cell>
          <table:table-cell table:style-name="ce111" office:value-type="string" calcext:value-type="string">
            <text:p>ВК 4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&quot;; &quot;20.3720&quot;)" office:value-type="string" office:string-value="20.3720" calcext:value-type="string">
            <text:p>20.3720</text:p>
          </table:table-cell>
          <table:table-cell table:style-name="ce111" office:value-type="string" calcext:value-type="string">
            <text:p>15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5" calcext:value-type="float">
            <text:p>15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0.3720-01&quot;; &quot;20.3720-01&quot;)" office:value-type="string" office:string-value="20.3720-01" calcext:value-type="string">
            <text:p>20.3720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2&quot;; &quot;20.3720-02&quot;)" office:value-type="string" office:string-value="20.3720-02" calcext:value-type="string">
            <text:p>20.372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70" calcext:value-type="float">
            <text:p>17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20.3720-03&quot;; &quot;20.3720-03&quot;)" office:value-type="string" office:string-value="20.3720-03" calcext:value-type="string">
            <text:p>20.372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 office:value-type="float" office:value="150" calcext:value-type="float">
            <text:p>1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25.3720&quot;; &quot;25.3720&quot;)" office:value-type="string" office:string-value="25.3720" calcext:value-type="string">
            <text:p>25.3720</text:p>
          </table:table-cell>
          <table:table-cell table:style-name="ce111" office:value-type="string" calcext:value-type="string">
            <text:p>21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9" calcext:value-type="float">
            <text:p>19</text:p>
          </table:table-cell>
          <table:table-cell table:style-name="ce187" office:value-type="float" office:value="140" calcext:value-type="float">
            <text:p>1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1&quot;; &quot;25.3720-01&quot;)" office:value-type="string" office:string-value="25.3720-01" calcext:value-type="string">
            <text:p>25.3720-01</text:p>
          </table:table-cell>
          <table:table-cell table:style-name="ce111" office:value-type="string" calcext:value-type="string">
            <text:p>21.372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1" calcext:value-type="float">
            <text:p>21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49" table:formula="of:=HYPERLINK(&quot;https://www.emi-penza.ru/p/25.3720-02&quot;; &quot;25.3720-02&quot;)" office:value-type="string" office:string-value="25.3720-02" calcext:value-type="string">
            <text:p>25.3720-02</text:p>
          </table:table-cell>
          <table:table-cell table:style-name="ce111" office:value-type="string" calcext:value-type="string">
            <text:p>21.3720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M&quot;; &quot;1302.3768 М&quot;)" office:value-type="string" office:string-value="1302.3768 М" calcext:value-type="string">
            <text:p>1302.3768 М</text:p>
          </table:table-cell>
          <table:table-cell table:style-name="ce111" office:value-type="string" calcext:value-type="string">
            <text:p>ВК-418,12-3,12-5,ВЗХ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&quot;; &quot;1312.3768-01&quot;)" office:value-type="string" office:string-value="1312.3768-01" calcext:value-type="string">
            <text:p>1312.3768-01</text:p>
          </table:table-cell>
          <table:table-cell table:style-name="ce111" office:value-type="string" calcext:value-type="string">
            <text:p>ВК 415, ВК 12-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12.3768-01_var-02&quot;; &quot;1312.3768-01 исп-02&quot;)" office:value-type="string" office:string-value="1312.3768-01 исп-02" calcext:value-type="string">
            <text:p>1312.3768-01 исп-02</text:p>
          </table:table-cell>
          <table:table-cell table:style-name="ce111" table:number-columns-repeated="2"/>
          <table:table-cell table:style-name="ce111" office:value-type="string" calcext:value-type="string">
            <text:p>13.3720</text:p>
          </table:table-cell>
          <table:table-cell table:style-name="ce158"/>
          <table:table-cell table:style-name="ce111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22.3768-01&quot;; &quot;1322.3768-01&quot;)" office:value-type="string" office:string-value="1322.3768-01" calcext:value-type="string">
            <text:p>1322.3768-01</text:p>
          </table:table-cell>
          <table:table-cell table:style-name="ce111" office:value-type="string" calcext:value-type="string">
            <text:p>55.3710, ВЗХ-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&quot;; &quot;1332.3768&quot;)" office:value-type="string" office:string-value="1332.3768" calcext:value-type="string">
            <text:p>1332.3768</text:p>
          </table:table-cell>
          <table:table-cell table:style-name="ce111" office:value-type="string" calcext:value-type="string">
            <text:p>ВЗХ-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1&quot;; &quot;1332.3768-01&quot;)" office:value-type="string" office:string-value="1332.3768-01" calcext:value-type="string">
            <text:p>1332.3768-01</text:p>
          </table:table-cell>
          <table:table-cell table:style-name="ce111" office:value-type="string" calcext:value-type="string">
            <text:p>ВЗХ-9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32.3768-02&quot;; &quot;1332.3768-02&quot;)" office:value-type="string" office:string-value="1332.3768-02" calcext:value-type="string">
            <text:p>1332.3768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42.3768&quot;; &quot;1342.3768&quot;)" office:value-type="string" office:string-value="1342.3768" calcext:value-type="string">
            <text:p>1342.3768</text:p>
          </table:table-cell>
          <table:table-cell table:style-name="ce111" office:value-type="string" calcext:value-type="string">
            <text:p>3163-371007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6" calcext:value-type="float">
            <text:p>36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1&quot;; &quot;1342.3768-01&quot;)" office:value-type="string" office:string-value="1342.3768-01" calcext:value-type="string">
            <text:p>1342.3768-01</text:p>
          </table:table-cell>
          <table:table-cell table:style-name="ce111" office:value-type="string" calcext:value-type="string">
            <text:p>ВК 12-2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5" calcext:value-type="float">
            <text:p>45</text:p>
          </table:table-cell>
          <table:table-cell table:style-name="ce269" table:number-columns-repeated="2"/>
          <table:table-cell table:style-name="ce269" office:value-type="float" office:value="171" calcext:value-type="float">
            <text:p>171</text:p>
          </table:table-cell>
          <table:table-cell table:style-name="ce269" table:number-columns-repeated="3"/>
          <table:table-cell table:style-name="ce3"/>
          <table:table-cell table:number-columns-repeated="970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42.3768-02&quot;; &quot;1342.3768-02&quot;)" office:value-type="string" office:string-value="1342.3768-02" calcext:value-type="string">
            <text:p>1342.3768-02</text:p>
          </table:table-cell>
          <table:table-cell table:style-name="ce111" office:value-type="string" calcext:value-type="string">
            <text:p>ВК 12-41</text:p>
          </table:table-cell>
          <table:table-cell table:style-name="ce111" table:number-columns-repeated="2"/>
          <table:table-cell table:style-name="ce158"/>
          <table:table-cell table:style-name="ce269"/>
          <table:table-cell table:style-name="ce269" office:value-type="float" office:value="40" calcext:value-type="float">
            <text:p>40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6&quot;; &quot;1342.3768-06&quot;)" office:value-type="string" office:string-value="1342.3768-06" calcext:value-type="string">
            <text:p>1342.3768-06</text:p>
          </table:table-cell>
          <table:table-cell table:style-name="ce122" office:value-type="string" calcext:value-type="string">
            <text:p>ВК 12-5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18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42.3768-07&quot;; &quot;1342.3768-07&quot;)" office:value-type="string" office:string-value="1342.3768-07" calcext:value-type="string">
            <text:p>1342.3768-07</text:p>
          </table:table-cell>
          <table:table-cell table:style-name="ce122" office:value-type="string" calcext:value-type="string">
            <text:p>ВК 12-7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table:number-columns-repeated="2"/>
          <table:table-cell table:style-name="ce188" office:value-type="float" office:value="171" calcext:value-type="float">
            <text:p>171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ЦИКС.642241.026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&quot;; &quot;1352.3768&quot;)" office:value-type="string" office:string-value="1352.3768" calcext:value-type="string">
            <text:p>1352.3768</text:p>
          </table:table-cell>
          <table:table-cell table:style-name="ce122" office:value-type="string" calcext:value-type="string">
            <text:p>ВК 12-31, В14.3710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3302.371601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1&quot;; &quot;1352.3768-01&quot;)" office:value-type="string" office:string-value="1352.3768-01" calcext:value-type="string">
            <text:p>1352.3768-01</text:p>
          </table:table-cell>
          <table:table-cell table:style-name="ce122" office:value-type="string" calcext:value-type="string">
            <text:p>ВК24-1 (⬡ 27)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1_SO_M18&quot;; &quot;1352.3768-01 СЗ М18&quot;)" office:value-type="string" office:string-value="1352.3768-01 СЗ М18" calcext:value-type="string">
            <text:p>1352.3768-01 СЗ М18</text:p>
          </table:table-cell>
          <table:table-cell table:style-name="ce111" table:number-columns-repeated="2"/>
          <table:table-cell table:style-name="ce111" office:value-type="string" calcext:value-type="string">
            <text:p>0501.331.660</text:p>
          </table:table-cell>
          <table:table-cell table:style-name="ce158"/>
          <table:table-cell table:style-name="ce269"/>
          <table:table-cell table:style-name="ce269" office:value-type="float" office:value="52" calcext:value-type="float">
            <text:p>52</text:p>
          </table:table-cell>
          <table:table-cell table:style-name="ce269" office:value-type="float" office:value="171" calcext:value-type="float">
            <text:p>171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2&quot;; &quot;1352.3768-02&quot;)" office:value-type="string" office:string-value="1352.3768-02" calcext:value-type="string">
            <text:p>1352.3768-02</text:p>
          </table:table-cell>
          <table:table-cell table:style-name="ce122" office:value-type="string" calcext:value-type="string">
            <text:p>ВК 403, ВЗХ-2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4" calcext:value-type="float">
            <text:p>44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4" calcext:value-type="float">
            <text:p>44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3&quot;; &quot;1352.3768-03&quot;)" office:value-type="string" office:string-value="1352.3768-03" calcext:value-type="string">
            <text:p>1352.3768-03</text:p>
          </table:table-cell>
          <table:table-cell table:style-name="ce111" office:value-type="string" calcext:value-type="string">
            <text:p>ВК 418 Д (⬡ 27)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4" calcext:value-type="float">
            <text:p>44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80" table:formula="of:=HYPERLINK(&quot;https://www.emi-penza.ru/p/1352.3768-04_SO_M18&quot;; &quot;1352.3768-04 СЗ М18&quot;)" office:value-type="string" office:string-value="1352.3768-04 СЗ М18" calcext:value-type="string">
            <text:p>1352.3768-04 СЗ М18</text:p>
          </table:table-cell>
          <table:table-cell table:style-name="ce111" table:number-columns-repeated="2"/>
          <table:table-cell table:style-name="ce111" office:value-type="string" calcext:value-type="string">
            <text:p>0501.219.858</text:p>
          </table:table-cell>
          <table:table-cell table:style-name="ce158"/>
          <table:table-cell table:style-name="ce269"/>
          <table:table-cell table:style-name="ce269" office:value-type="float" office:value="60" calcext:value-type="float">
            <text:p>60</text:p>
          </table:table-cell>
          <table:table-cell table:style-name="ce269" office:value-type="float" office:value="114" calcext:value-type="float">
            <text:p>114</text:p>
          </table:table-cell>
          <table:table-cell table:style-name="ce269" table:number-columns-repeated="5"/>
          <table:table-cell table:style-name="ce3"/>
          <table:table-cell table:number-columns-repeated="970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5&quot;; &quot;1352.3768-05&quot;)" office:value-type="string" office:string-value="1352.3768-05" calcext:value-type="string">
            <text:p>1352.3768-05</text:p>
          </table:table-cell>
          <table:table-cell table:style-name="ce154" office:value-type="string" calcext:value-type="string">
            <text:p>ВК24-5</text:p>
          </table:table-cell>
          <table:table-cell table:style-name="ce122" table:number-columns-repeated="2"/>
          <table:table-cell table:style-name="ce159"/>
          <table:table-cell table:style-name="ce361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60" office:value-type="string" calcext:value-type="string">
            <text:p>(ЦИКС.642241.021)</text:p>
          </table:table-cell>
          <table:table-cell table:style-name="ce123" table:number-columns-repeated="2"/>
          <table:table-cell table:style-name="ce161"/>
          <table:table-cell table:style-name="ce362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&quot;; &quot;1352.3768-06&quot;)" office:value-type="string" office:string-value="1352.3768-06" calcext:value-type="string">
            <text:p>1352.3768-06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0" calcext:value-type="float">
            <text:p>50</text:p>
          </table:table-cell>
          <table:table-cell table:style-name="ce187" table:number-columns-repeated="2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7&quot;; &quot;1352.3768-07&quot;)" office:value-type="string" office:string-value="1352.3768-07" calcext:value-type="string">
            <text:p>1352.3768-07</text:p>
          </table:table-cell>
          <table:table-cell table:style-name="ce122" office:value-type="string" calcext:value-type="string">
            <text:p>ВК24-07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с винтом</text:p>
          </table:table-cell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362" office:value-type="string" calcext:value-type="string">
            <text:p>с болтом</text:p>
          </table:table-cell>
          <table:table-cell table:style-name="ce189" office:value-type="float" office:value="41" calcext:value-type="float">
            <text:p>41</text:p>
          </table:table-cell>
          <table:table-cell table:style-name="ce189" office:value-type="float" office:value="171" calcext:value-type="float">
            <text:p>171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&quot;; &quot;1352.3768-08&quot;)" office:value-type="string" office:string-value="1352.3768-08" calcext:value-type="string">
            <text:p>1352.3768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8_SO&quot;; &quot;1352.3768-08 СЗ&quot;)" office:value-type="string" office:string-value="1352.3768-08 СЗ" calcext:value-type="string">
            <text:p>1352.3768-08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51" calcext:value-type="float">
            <text:p>51</text:p>
          </table:table-cell>
          <table:table-cell table:style-name="ce187" office:value-type="float" office:value="66" calcext:value-type="float">
            <text:p>66</text:p>
          </table:table-cell>
          <table:table-cell table:style-name="ce187" table:number-columns-repeated="5"/>
          <table:table-cell table:number-columns-repeated="971"/>
        </table:table-row>
        <table:table-row table:style-name="ro14">
          <table:table-cell/>
          <table:table-cell table:style-name="ce9"/>
          <table:table-cell table:style-name="ce52" table:formula="of:=HYPERLINK(&quot;https://www.emi-penza.ru/p/1352.3768-09&quot;; &quot;1352.3768-09&quot;)" office:value-type="string" office:string-value="1352.3768-09" calcext:value-type="string">
            <text:p>1352.3768-09</text:p>
          </table:table-cell>
          <table:table-cell table:style-name="ce122" office:value-type="string" calcext:value-type="string">
            <text:p>ВК 12-4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1" calcext:value-type="float">
            <text:p>41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51" office:value-type="string" calcext:value-type="string">
            <text:p>15.3710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0&quot;; &quot;1352.3768-10&quot;)" office:value-type="string" office:string-value="1352.3768-10" calcext:value-type="string">
            <text:p>1352.3768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20&quot;; &quot;1352.3768-20&quot;)" office:value-type="string" office:string-value="1352.3768-20" calcext:value-type="string">
            <text:p>1352.3768-2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62.3768&quot;; &quot;1362.3768&quot;)" office:value-type="string" office:string-value="1362.3768" calcext:value-type="string">
            <text:p>1362.3768</text:p>
          </table:table-cell>
          <table:table-cell table:style-name="ce122_tail_no_border_middle" office:value-type="string" calcext:value-type="string">
            <text:p>ВЗХ-5 (ВЭЛКОНТ)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77" calcext:value-type="float">
            <text:p>77</text:p>
          </table:table-cell>
          <table:table-cell table:style-name="ce188_tail_no_border_middle" table:number-columns-repeated="2"/>
          <table:table-cell table:style-name="ce188_tail_no_border_middle" office:value-type="float" office:value="160" calcext:value-type="float">
            <text:p>160</text:p>
          </table:table-cell>
          <table:table-cell table:style-name="ce188_tail_no_border_middle" table:number-columns-repeated="3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датчики и выключатели для других отраслей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19">
          <table:table-cell/>
          <table:table-cell table:style-name="ce16_note_no_border"/>
          <table:table-cell table:style-name="ce83_note_no_border" office:value-type="string" calcext:value-type="string" table:number-columns-spanned="13" table:number-rows-spanned="1">
            <text:p>Применяемость: сельхозтехника, железнодорожный транспорт, речной и морской флот, пневматические и гидравлические системы, снегоходы, садовая техника и т. д. Диапазон срабатывания у датчиков давления от 0,1 до 7,0 кг/см² по требованию заказчика.</text:p>
          </table:table-cell>
          <table:covered-table-cell table:style-name="ce134_note_no_border"/>
          <table:covered-table-cell table:number-columns-repeated="4" table:style-name="ce164"/>
          <table:covered-table-cell table:number-columns-repeated="2" table:style-name="ce227_note_no_border"/>
          <table:covered-table-cell table:number-columns-repeated="3" table:style-name="ce164"/>
          <table:covered-table-cell table:style-name="ce310_note_no_border"/>
          <table:covered-table-cell table:style-name="ce310_note_no_border" office:value-type="float" office:value="0" calcext:value-type="float">
            <text:p>0,00</text:p>
          </table:covered-table-cell>
          <table:table-cell table:style-name="ce164"/>
          <table:table-cell table:style-name="ce582_note_no_border" table:number-columns-repeated="970"/>
        </table:table-row>
        <table:table-row table:style-name="ro20">
          <table:table-cell/>
          <table:table-cell table:style-name="ce10_note_no_border" table:number-columns-repeated="15"/>
          <table:table-cell table:number-columns-repeated="970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10"/>
          <table:table-cell table:number-columns-spanned="2" table:number-rows-spanned="1"/>
          <table:covered-table-cell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1_SO&quot;; &quot;6032.3829-01 СЗ&quot;)" office:value-type="string" office:string-value="6032.3829-01 СЗ" calcext:value-type="string">
            <text:p>6032.3829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32.3829-03&quot;; &quot;6032.3829-03&quot;)" office:value-type="string" office:string-value="6032.3829-03" calcext:value-type="string">
            <text:p>603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7" calcext:value-type="float">
            <text:p>47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233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32.3829-03_SO&quot;; &quot;6032.3829-03 СЗ&quot;)" office:value-type="string" office:string-value="6032.3829-03 СЗ" calcext:value-type="string">
            <text:p>6032.3829-03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1&quot;; &quot;6042.3829-01&quot;)" office:value-type="string" office:string-value="6042.3829-01" calcext:value-type="string">
            <text:p>604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42.3829-03&quot;; &quot;6042.3829-03&quot;)" office:value-type="string" office:string-value="6042.3829-03" calcext:value-type="string">
            <text:p>6042.3829-03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office:value-type="float" office:value="240" calcext:value-type="float">
            <text:p>240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52.3829-01 (22)&quot;; &quot;6052.3829-01 (22)&quot;)" office:value-type="string" office:string-value="6052.3829-01 (22)" calcext:value-type="string">
            <text:p>6052.3829-01 (22)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52.3829-04&quot;; &quot;6052.3829-04&quot;)" office:value-type="string" office:string-value="6052.3829-04" calcext:value-type="string">
            <text:p>6052.3829-04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1&quot;; &quot;6072.3829-01&quot;)" office:value-type="string" office:string-value="6072.3829-01" calcext:value-type="string">
            <text:p>6072.3829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10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4"/>
          <table:table-cell table:style-name="ce52" table:formula="of:=HYPERLINK(&quot;https://www.emi-penza.ru/p/6072.3829-01_SO_K18&quot;; &quot;6072.3829-01 СЗ К1/8&quot;)" office:value-type="string" office:string-value="6072.3829-01 СЗ К1/8" calcext:value-type="string">
            <text:p>6072.3829-01 СЗ К1/8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table:number-columns-repeated="6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1">
          <table:table-cell/>
          <table:table-cell table:style-name="ce9"/>
          <table:table-cell table:style-name="ce52" table:formula="of:=HYPERLINK(&quot;https://www.emi-penza.ru/p/6072.3829-07&quot;; &quot;6072.3829-07&quot;)" office:value-type="string" office:string-value="6072.3829-07" calcext:value-type="string">
            <text:p>6072.3829-07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5" calcext:value-type="float">
            <text:p>45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"/>
          <table:table-cell table:style-name="ce72"/>
          <table:table-cell table:style-name="ce146" table:number-columns-repeated="3"/>
          <table:table-cell table:style-name="ce185"/>
          <table:table-cell table:style-name="ce146"/>
          <table:table-cell table:style-name="ce199" table:number-columns-repeated="7"/>
          <table:table-cell table:number-columns-repeated="971"/>
        </table:table-row>
        <table:table-row table:style-name="ro8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72.3829-08&quot;; &quot;6072.3829-08&quot;)" office:value-type="string" office:string-value="6072.3829-08" calcext:value-type="string">
            <text:p>6072.3829-08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21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072.3829-09&quot;; &quot;6072.3829-09&quot;)" office:value-type="string" office:string-value="6072.3829-09" calcext:value-type="string">
            <text:p>6072.3829-09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40" calcext:value-type="float">
            <text:p>40</text:p>
          </table:table-cell>
          <table:table-cell table:style-name="ce188" office:value-type="float" office:value="171" calcext:value-type="float">
            <text:p>171</text:p>
          </table:table-cell>
          <table:table-cell table:style-name="ce188" table:number-columns-repeated="5"/>
          <table:table-cell table:number-columns-repeated="971"/>
        </table:table-row>
        <table:table-row table:style-name="ro22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85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6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02.3768_SO_M16_rod_18_mm&quot;; &quot;1302.3768 СЗ М16 шток 18 мм&quot;)" office:value-type="string" office:string-value="1302.3768 СЗ М16 шток 18 мм" calcext:value-type="string">
            <text:p>1302.3768 СЗ М16 шток 18 мм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office:value-type="float" office:value="240" calcext:value-type="float">
            <text:p>24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1_SO&quot;; &quot;1332.3768-01 СЗ&quot;)" office:value-type="string" office:string-value="1332.3768-01 СЗ" calcext:value-type="string">
            <text:p>133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4&quot;; &quot;1332.3768-04&quot;)" office:value-type="string" office:string-value="1332.3768-04" calcext:value-type="string">
            <text:p>1332.3768-0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1332.3768-05_SO&quot;; &quot;1332.3768-05 СЗ&quot;)" office:value-type="string" office:string-value="1332.3768-05 СЗ" calcext:value-type="string">
            <text:p>1332.3768-05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60" calcext:value-type="float">
            <text:p>16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1_SO&quot;; &quot;1352.3768-01 СЗ&quot;)" office:value-type="string" office:string-value="1352.3768-01 СЗ" calcext:value-type="string">
            <text:p>1352.3768-01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1" calcext:value-type="float">
            <text:p>41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&quot;; &quot;1352.3768-06 СЗ&quot;)" office:value-type="string" office:string-value="1352.3768-06 СЗ" calcext:value-type="string">
            <text:p>1352.3768-06 СЗ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3"/>
          <table:table-cell table:style-name="ce187" office:value-type="float" office:value="171" calcext:value-type="float">
            <text:p>171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M14&quot;; &quot;1352.3768-06 СЗ М14&quot;)" office:value-type="string" office:string-value="1352.3768-06 СЗ М14" calcext:value-type="string">
            <text:p>1352.3768-06 СЗ М14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06_SO_G12&quot;; &quot;1352.3768-06 СЗ G1/2&quot;)" office:value-type="string" office:string-value="1352.3768-06 СЗ G1/2" calcext:value-type="string">
            <text:p>1352.3768-06 СЗ G1/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7" calcext:value-type="float">
            <text:p>47</text:p>
          </table:table-cell>
          <table:table-cell table:style-name="ce187" office:value-type="float" office:value="171" calcext:value-type="float">
            <text:p>171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1352.3768-11&quot;; &quot;1352.3768-11&quot;)" office:value-type="string" office:string-value="1352.3768-11" calcext:value-type="string">
            <text:p>1352.3768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2" calcext:value-type="float">
            <text:p>32</text:p>
          </table:table-cell>
          <table:table-cell table:style-name="ce187" table:number-columns-repeated="2"/>
          <table:table-cell table:style-name="ce187" office:value-type="float" office:value="240" calcext:value-type="float">
            <text:p>24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1352.3768-20_SO&quot;; &quot;1352.3768-20 СЗ&quot;)" office:value-type="string" office:string-value="1352.3768-20 СЗ" calcext:value-type="string">
            <text:p>1352.3768-20 СЗ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office:value-type="float" office:value="40" calcext:value-type="float">
            <text:p>40</text:p>
          </table:table-cell>
          <table:table-cell table:style-name="ce188_tail_no_border_middle" office:value-type="float" office:value="171" calcext:value-type="float">
            <text:p>171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8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гуляторы напряжения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21.3772&quot;; &quot;21.3772&quot;)" office:value-type="string" office:string-value="21.3772" calcext:value-type="string">
            <text:p>21.3772</text:p>
          </table:table-cell>
          <table:table-cell table:style-name="ce122" office:value-type="string" calcext:value-type="string">
            <text:p>Я112А с ЩУ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95" calcext:value-type="float">
            <text:p>95</text:p>
          </table:table-cell>
          <table:table-cell table:style-name="ce188" office:value-type="float" office:value="40" calcext:value-type="float">
            <text:p>40</text:p>
          </table:table-cell>
          <table:table-cell table:style-name="ce188"/>
          <table:table-cell table:style-name="ce188" office:value-type="float" office:value="50" calcext:value-type="float">
            <text:p>5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1.3702 с ЩУ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_SU&quot;; &quot;773.3702-01 с ЩУ&quot;)" office:value-type="string" office:string-value="773.3702-01 с ЩУ" calcext:value-type="string">
            <text:p>773.3702-01 с ЩУ</text:p>
          </table:table-cell>
          <table:table-cell table:style-name="ce129" office:value-type="string" calcext:value-type="string">
            <text:p>6015.3702А с ЩУ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 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30" office:value-type="string" calcext:value-type="string">
            <text:p>Я112В1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_SU&quot;; &quot;77.3702-01 с ЩУ&quot;)" office:value-type="string" office:string-value="77.3702-01 с ЩУ" calcext:value-type="string">
            <text:p>77.3702-01 с ЩУ</text:p>
          </table:table-cell>
          <table:table-cell table:style-name="ce122" office:value-type="string" calcext:value-type="string">
            <text:p>Я120М12И с ЩУ,</text:p>
          </table:table-cell>
          <table:table-cell table:style-name="ce122" table:number-columns-repeated="2"/>
          <table:table-cell table:style-name="ce159"/>
          <table:table-cell table:style-name="ce361" office:value-type="string" calcext:value-type="string">
            <text:p>провод с клеммой Ø 6 мм</text:p>
          </table:table-cell>
          <table:table-cell table:style-name="ce188" office:value-type="float" office:value="95" calcext:value-type="float">
            <text:p>95</text:p>
          </table:table-cell>
          <table:table-cell table:style-name="ce188" table:number-columns-repeated="3"/>
          <table:table-cell table:style-name="ce188" office:value-type="float" office:value="120" calcext:value-type="float">
            <text:p>120</text:p>
          </table:table-cell>
          <table:table-cell table:style-name="ce188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 с ЩУ</text:p>
          </table:table-cell>
          <table:table-cell table:style-name="ce123" table:number-columns-repeated="2"/>
          <table:table-cell table:style-name="ce161"/>
          <table:table-cell table:style-name="ce362" office:value-type="string" calcext:value-type="string">
            <text:p>провод с разъёмом</text:p>
          </table:table-cell>
          <table:table-cell table:style-name="ce189" office:value-type="float" office:value="95" calcext:value-type="float">
            <text:p>95</text:p>
          </table:table-cell>
          <table:table-cell table:style-name="ce189" table:number-columns-repeated="3"/>
          <table:table-cell table:style-name="ce189" office:value-type="float" office:value="120" calcext:value-type="float">
            <text:p>12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.3702&quot;; &quot;77.3702&quot;)" office:value-type="string" office:string-value="77.3702" calcext:value-type="string">
            <text:p>77.3702</text:p>
          </table:table-cell>
          <table:table-cell table:style-name="ce122" office:value-type="string" calcext:value-type="string">
            <text:p>Я120, 412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1&quot;; &quot;77.3702-01&quot;)" office:value-type="string" office:string-value="77.3702-01" calcext:value-type="string">
            <text:p>77.3702-01</text:p>
          </table:table-cell>
          <table:table-cell table:style-name="ce122" office:value-type="string" calcext:value-type="string">
            <text:p>Я120М1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Я120М12И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26" calcext:value-type="float">
            <text:p>26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.3702-02&quot;; &quot;77.3702-02&quot;)" office:value-type="string" office:string-value="77.3702-02" calcext:value-type="string">
            <text:p>77.3702-02</text:p>
          </table:table-cell>
          <table:table-cell table:style-name="ce122" office:value-type="string" calcext:value-type="string">
            <text:p>Я120М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2" calcext:value-type="float">
            <text:p>22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3.3702&quot;; &quot;83.3702&quot;)" office:value-type="string" office:string-value="83.3702" calcext:value-type="string">
            <text:p>83.3702</text:p>
          </table:table-cell>
          <table:table-cell table:style-name="ce111" office:value-type="string" calcext:value-type="string">
            <text:p>121.3702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91.3702&quot;; &quot;91.3702&quot;)" office:value-type="string" office:string-value="91.3702" calcext:value-type="string">
            <text:p>91.3702</text:p>
          </table:table-cell>
          <table:table-cell table:style-name="ce122" office:value-type="string" calcext:value-type="string">
            <text:p>Я212А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8" calcext:value-type="float">
            <text:p>38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7" calcext:value-type="float">
            <text:p>47</text:p>
          </table:table-cell>
          <table:table-cell table:style-name="ce189" office:value-type="float" office:value="40" calcext:value-type="float">
            <text:p>40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1.3702&quot;; &quot;771.3702&quot;)" office:value-type="string" office:string-value="771.3702" calcext:value-type="string">
            <text:p>771.3702</text:p>
          </table:table-cell>
          <table:table-cell table:style-name="ce122" office:value-type="string" calcext:value-type="string">
            <text:p>Я112А, 4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1.3702-01&quot;; &quot;771.3702-01&quot;)" office:value-type="string" office:string-value="771.3702-01" calcext:value-type="string">
            <text:p>771.3702-01</text:p>
          </table:table-cell>
          <table:table-cell table:style-name="ce111" office:value-type="string" calcext:value-type="string">
            <text:p>Я112А1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&quot;; &quot;772.3702&quot;)" office:value-type="string" office:string-value="772.3702" calcext:value-type="string">
            <text:p>772.3702</text:p>
          </table:table-cell>
          <table:table-cell table:style-name="ce122" office:value-type="string" calcext:value-type="string">
            <text:p>Я112Б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2.3702-02&quot;; &quot;772.3702-02&quot;)" office:value-type="string" office:string-value="772.3702-02" calcext:value-type="string">
            <text:p>772.3702-02</text:p>
          </table:table-cell>
          <table:table-cell table:style-name="ce122" office:value-type="string" calcext:value-type="string">
            <text:p>Я112Б1И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&quot;; &quot;773.3702&quot;)" office:value-type="string" office:string-value="773.3702" calcext:value-type="string">
            <text:p>773.3702</text:p>
          </table:table-cell>
          <table:table-cell table:style-name="ce122" office:value-type="string" calcext:value-type="string">
            <text:p>Я112В, 411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8" calcext:value-type="float">
            <text:p>2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с увеличенным ресурсом 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 table:number-columns-repeated="2"/>
          <table:table-cell table:style-name="ce189" office:value-type="float" office:value="120" calcext:value-type="float">
            <text:p>120</text:p>
          </table:table-cell>
          <table:table-cell table:style-name="ce189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3.3702-01&quot;; &quot;773.3702-01&quot;)" office:value-type="string" office:string-value="773.3702-01" calcext:value-type="string">
            <text:p>773.3702-01</text:p>
          </table:table-cell>
          <table:table-cell table:style-name="ce122" office:value-type="string" calcext:value-type="string">
            <text:p>Я112В1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015.3702A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с увеличенным ресурсом</text:p>
          </table:table-cell>
          <table:table-cell table:style-name="ce189" office:value-type="float" office:value="29" calcext:value-type="float">
            <text:p>29</text:p>
          </table:table-cell>
          <table:table-cell table:style-name="ce189" office:value-type="float" office:value="250" calcext:value-type="float">
            <text:p>2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&quot;; &quot;774.3702&quot;)" office:value-type="string" office:string-value="774.3702" calcext:value-type="string">
            <text:p>774.3702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10"/>
          <table:table-cell table:style-name="ce52" table:formula="of:=HYPERLINK(&quot;https://www.emi-penza.ru/p/774.3702-01&quot;; &quot;774.3702-01&quot;)" office:value-type="string" office:string-value="774.3702-01" calcext:value-type="string">
            <text:p>774.3702-01</text:p>
          </table:table-cell>
          <table:table-cell table:style-name="ce122" office:value-type="string" calcext:value-type="string">
            <text:p>РР-362 Б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63" calcext:value-type="float">
            <text:p>63</text:p>
          </table:table-cell>
          <table:table-cell table:style-name="ce188" table:number-columns-repeated="2"/>
          <table:table-cell table:style-name="ce188" office:value-type="float" office:value="50" calcext:value-type="float">
            <text:p>50</text:p>
          </table:table-cell>
          <table:table-cell table:style-name="ce188" table:number-columns-repeated="3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5.3702&quot;; &quot;775.3702&quot;)" office:value-type="string" office:string-value="775.3702" calcext:value-type="string">
            <text:p>775.3702</text:p>
          </table:table-cell>
          <table:table-cell table:style-name="ce111" office:value-type="string" calcext:value-type="string">
            <text:p>44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 office:value-type="float" office:value="250" calcext:value-type="float">
            <text:p>25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6.3702&quot;; &quot;776.3702&quot;)" office:value-type="string" office:string-value="776.3702" calcext:value-type="string">
            <text:p>776.3702</text:p>
          </table:table-cell>
          <table:table-cell table:style-name="ce111" office:value-type="string" calcext:value-type="string">
            <text:p>РР-356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7.3702&quot;; &quot;777.3702&quot;)" office:value-type="string" office:string-value="777.3702" calcext:value-type="string">
            <text:p>777.3702</text:p>
          </table:table-cell>
          <table:table-cell table:style-name="ce111" office:value-type="string" calcext:value-type="string">
            <text:p>13.3702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7" calcext:value-type="float">
            <text:p>37</text:p>
          </table:table-cell>
          <table:table-cell table:style-name="ce187" table:number-columns-repeated="2"/>
          <table:table-cell table:style-name="ce187" office:value-type="float" office:value="60" calcext:value-type="float">
            <text:p>60</text:p>
          </table:table-cell>
          <table:table-cell table:style-name="ce187" table:number-columns-repeated="3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&quot;; &quot;778.3702&quot;)" office:value-type="string" office:string-value="778.3702" calcext:value-type="string">
            <text:p>778.3702</text:p>
          </table:table-cell>
          <table:table-cell table:style-name="ce122" office:value-type="string" calcext:value-type="string">
            <text:p>Я212А11Е, 36.37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6" calcext:value-type="float">
            <text:p>36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1&quot;; &quot;778.3702-01&quot;)" office:value-type="string" office:string-value="778.3702-01" calcext:value-type="string">
            <text:p>778.3702-01</text:p>
          </table:table-cell>
          <table:table-cell table:style-name="ce122" office:value-type="string" calcext:value-type="string">
            <text:p>611.3702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55.3702П</text:p>
          </table:table-cell>
          <table:table-cell table:style-name="ce123" table:number-columns-repeated="2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37" calcext:value-type="float">
            <text:p>37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2&quot;; &quot;778.3702-02&quot;)" office:value-type="string" office:string-value="778.3702-02" calcext:value-type="string">
            <text:p>778.3702-02</text:p>
          </table:table-cell>
          <table:table-cell table:style-name="ce111" office:value-type="string" calcext:value-type="string">
            <text:p>8454.3702, 849.3702</text:p>
          </table:table-cell>
          <table:table-cell table:style-name="ce111" table:number-columns-repeated="2"/>
          <table:table-cell table:style-name="ce158"/>
          <table:table-cell table:style-name="ce363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0" calcext:value-type="float">
            <text:p>70</text:p>
          </table:table-cell>
          <table:table-cell table:style-name="ce187" table:number-columns-repeated="2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8.3702-03&quot;; &quot;778.3702-03&quot;)" office:value-type="string" office:string-value="778.3702-03" calcext:value-type="string">
            <text:p>778.3702-03</text:p>
          </table:table-cell>
          <table:table-cell table:style-name="ce135" office:value-type="string" calcext:value-type="string">
            <text:p>5102.377106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6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42" calcext:value-type="float">
            <text:p>42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8.3702-06&quot;; &quot;778.3702-06&quot;)" office:value-type="string" office:string-value="778.3702-06" calcext:value-type="string">
            <text:p>778.3702-06</text:p>
          </table:table-cell>
          <table:table-cell table:style-name="ce111" office:value-type="string" calcext:value-type="string">
            <text:p>612.3702-06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&quot;; &quot;779.3702&quot;)" office:value-type="string" office:string-value="779.3702" calcext:value-type="string">
            <text:p>779.37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1&quot;; &quot;779.3702-01&quot;)" office:value-type="string" office:string-value="779.3702-01" calcext:value-type="string">
            <text:p>779.3702-01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1" calcext:value-type="float">
            <text:p>51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2&quot;; &quot;779.3702-02&quot;)" office:value-type="string" office:string-value="779.3702-02" calcext:value-type="string">
            <text:p>779.3702-02</text:p>
          </table:table-cell>
          <table:table-cell table:style-name="ce122" office:value-type="string" calcext:value-type="string">
            <text:p>207.3702, 66.3702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8" calcext:value-type="float">
            <text:p>48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4202.3702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779.3702-03&quot;; &quot;779.3702-03&quot;)" office:value-type="string" office:string-value="779.3702-03" calcext:value-type="string">
            <text:p>779.3702-03</text:p>
          </table:table-cell>
          <table:table-cell table:style-name="ce122" office:value-type="string" calcext:value-type="string">
            <text:p>207.3702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53" calcext:value-type="float">
            <text:p>53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&quot;; &quot;811.3702&quot;)" office:value-type="string" office:string-value="811.3702" calcext:value-type="string">
            <text:p>811.3702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3">
          <table:table-cell/>
          <table:table-cell table:style-name="ce9"/>
          <table:table-cell table:style-name="ce52" table:formula="of:=HYPERLINK(&quot;https://www.emi-penza.ru/p/811.3702_Z-L&quot;; &quot;811.3702 З-Л&quot;)" office:value-type="string" office:string-value="811.3702 З-Л" calcext:value-type="string">
            <text:p>811.3702 З-Л</text:p>
          </table:table-cell>
          <table:table-cell table:style-name="ce122" office:value-type="string" calcext:value-type="string">
            <text:p>Я112Т с узлом З-Л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9" calcext:value-type="float">
            <text:p>39</text:p>
          </table:table-cell>
          <table:table-cell table:style-name="ce188" office:value-type="float" office:value="80" calcext:value-type="float">
            <text:p>80</text:p>
          </table:table-cell>
          <table:table-cell table:style-name="ce188" table:number-columns-repeated="5"/>
          <table:table-cell table:number-columns-repeated="971"/>
        </table:table-row>
        <table:table-row table:style-name="ro13">
          <table:table-cell/>
          <table:table-cell table:style-name="ce10"/>
          <table:table-cell table:style-name="ce44"/>
          <table:table-cell table:style-name="ce123" office:value-type="string" calcext:value-type="string">
            <text:p>68.3702</text:p>
          </table:table-cell>
          <table:table-cell table:style-name="ce123" table:number-columns-repeated="2"/>
          <table:table-cell table:style-name="ce161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1&quot;; &quot;811.3702-01&quot;)" office:value-type="string" office:string-value="811.3702-01" calcext:value-type="string">
            <text:p>811.3702-01</text:p>
          </table:table-cell>
          <table:table-cell table:style-name="ce111" office:value-type="string" calcext:value-type="string">
            <text:p>731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2&quot;; &quot;811.3702-02&quot;)" office:value-type="string" office:string-value="811.3702-02" calcext:value-type="string">
            <text:p>811.3702-02</text:p>
          </table:table-cell>
          <table:table-cell table:style-name="ce111" office:value-type="string" calcext:value-type="string">
            <text:p>734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3&quot;; &quot;811.3702-03&quot;)" office:value-type="string" office:string-value="811.3702-03" calcext:value-type="string">
            <text:p>811.3702-03</text:p>
          </table:table-cell>
          <table:table-cell table:style-name="ce111" office:value-type="string" calcext:value-type="string">
            <text:p>733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4&quot;; &quot;811.3702-04&quot;)" office:value-type="string" office:string-value="811.3702-04" calcext:value-type="string">
            <text:p>811.3702-04</text:p>
          </table:table-cell>
          <table:table-cell table:style-name="ce111" office:value-type="string" calcext:value-type="string">
            <text:p>735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5&quot;; &quot;811.3702-05&quot;)" office:value-type="string" office:string-value="811.3702-05" calcext:value-type="string">
            <text:p>811.3702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6&quot;; &quot;811.3702-06&quot;)" office:value-type="string" office:string-value="811.3702-06" calcext:value-type="string">
            <text:p>811.3702-06</text:p>
          </table:table-cell>
          <table:table-cell table:style-name="ce111" office:value-type="string" calcext:value-type="string">
            <text:p>732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08&quot;; &quot;811.3702-08&quot;)" office:value-type="string" office:string-value="811.3702-08" calcext:value-type="string">
            <text:p>811.3702-08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11.3702-10&quot;; &quot;811.3702-10&quot;)" office:value-type="string" office:string-value="811.3702-10" calcext:value-type="string">
            <text:p>811.3702-10</text:p>
          </table:table-cell>
          <table:table-cell table:style-name="ce111" office:value-type="string" calcext:value-type="string">
            <text:p>7302.37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_tail_no_border"/>
          <table:table-cell table:style-name="ce52_tail_no_border_middle" table:formula="of:=HYPERLINK(&quot;https://www.emi-penza.ru/p/811.3702-11&quot;; &quot;811.3702-11&quot;)" office:value-type="string" office:string-value="811.3702-11" calcext:value-type="string">
            <text:p>811.3702-11</text:p>
          </table:table-cell>
          <table:table-cell table:style-name="ce122_tail_no_border_middle" office:value-type="string" calcext:value-type="string">
            <text:p>7302.3702</text:p>
          </table:table-cell>
          <table:table-cell table:style-name="ce122_tail_no_border_middle" table:number-columns-repeated="2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 office:value-type="float" office:value="100" calcext:value-type="float">
            <text:p>100</text:p>
          </table:table-cell>
          <table:table-cell table:style-name="ce188_tail_no_border_middle" table:number-columns-repeated="5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реле поворотов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 table:visibility="collapse">
          <table:table-cell/>
          <table:table-cell table:style-name="ce12"/>
          <table:table-cell table:style-name="ce74"/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&quot;; &quot;57.3777&quot;)" office:value-type="string" office:string-value="57.3777" calcext:value-type="string">
            <text:p>57.3777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8" calcext:value-type="float">
            <text:p>78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3" calcext:value-type="float">
            <text:p>93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&quot;; &quot;57.3777-01&quot;)" office:value-type="string" office:string-value="57.3777-01" calcext:value-type="string">
            <text:p>57.3777-01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363" office:value-type="string" calcext:value-type="string">
            <text:p>в картонной коробке</text:p>
          </table:table-cell>
          <table:table-cell table:style-name="ce187" office:value-type="float" office:value="93" calcext:value-type="float">
            <text:p>93</text:p>
          </table:table-cell>
          <table:table-cell table:style-name="ce187" table:number-columns-repeated="2"/>
          <table:table-cell table:style-name="ce187" office:value-type="float" office:value="20" calcext:value-type="float">
            <text:p>2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.3777-01-Z&quot;; &quot;57.3777-01-З&quot;)" office:value-type="string" office:string-value="57.3777-01-З" calcext:value-type="string">
            <text:p>57.3777-01-З</text:p>
          </table:table-cell>
          <table:table-cell table:style-name="ce111" office:value-type="string" calcext:value-type="string">
            <text:p>РП 3402.3777-2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82" calcext:value-type="float">
            <text:p>82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1_M&quot;; &quot;57.3777-01 М&quot;)" office:value-type="string" office:string-value="57.3777-01 М" calcext:value-type="string">
            <text:p>57.3777-01 М</text:p>
          </table:table-cell>
          <table:table-cell table:style-name="ce122" office:value-type="string" calcext:value-type="string">
            <text:p>РП 3402.3777-2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4" calcext:value-type="float">
            <text:p>84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.3777-02&quot;; &quot;57.3777-02&quot;)" office:value-type="string" office:string-value="57.3777-02" calcext:value-type="string">
            <text:p>57.3777-02</text:p>
          </table:table-cell>
          <table:table-cell table:style-name="ce122" office:value-type="string" calcext:value-type="string">
            <text:p>РС 951 А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82" calcext:value-type="float">
            <text:p>82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4&quot;; &quot;57.3777-04&quot;)" office:value-type="string" office:string-value="57.3777-04" calcext:value-type="string">
            <text:p>57.3777-04</text:p>
          </table:table-cell>
          <table:table-cell table:style-name="ce111" office:value-type="string" calcext:value-type="string">
            <text:p>РПП-3.1-6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5&quot;; &quot;57.3777-05&quot;)" office:value-type="string" office:string-value="57.3777-05" calcext:value-type="string">
            <text:p>57.3777-05</text:p>
          </table:table-cell>
          <table:table-cell table:style-name="ce139" office:value-type="string" calcext:value-type="string">
            <text:p>РПП-3.1-6К-01, ПЭУП-8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6&quot;; &quot;57.3777-06&quot;)" office:value-type="string" office:string-value="57.3777-06" calcext:value-type="string">
            <text:p>57.3777-06</text:p>
          </table:table-cell>
          <table:table-cell table:style-name="ce140" office:value-type="string" calcext:value-type="string">
            <text:p>ПЭУП-6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0" calcext:value-type="float">
            <text:p>7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5">
          <table:table-cell/>
          <table:table-cell table:style-name="ce12"/>
          <table:table-cell table:style-name="ce50" table:formula="of:=HYPERLINK(&quot;https://www.emi-penza.ru/p/57.3777-07&quot;; &quot;57.3777-07&quot;)" office:value-type="string" office:string-value="57.3777-07" calcext:value-type="string">
            <text:p>57.3777-07</text:p>
          </table:table-cell>
          <table:table-cell table:style-name="ce111" office:value-type="string" calcext:value-type="string">
            <text:p>ПЭУП-7, ПЭУП-7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6" calcext:value-type="float">
            <text:p>26</text:p>
          </table:table-cell>
          <table:table-cell table:style-name="ce187" office:value-type="float" office:value="32" calcext:value-type="float">
            <text:p>32</text:p>
          </table:table-cell>
          <table:table-cell table:style-name="ce187" office:value-type="float" office:value="76" calcext:value-type="float">
            <text:p>76</text:p>
          </table:table-cell>
          <table:table-cell table:style-name="ce187" office:value-type="float" office:value="190" calcext:value-type="float">
            <text:p>19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9.3787&quot;; &quot;59.3787&quot;)" office:value-type="string" office:string-value="59.3787" calcext:value-type="string">
            <text:p>59.3787</text:p>
          </table:table-cell>
          <table:table-cell table:style-name="ce111" office:value-type="string" calcext:value-type="string">
            <text:p>РП 24-01 Д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4" calcext:value-type="float">
            <text:p>24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 office:value-type="string" calcext:value-type="string">
            <text:p>•</text:p>
          </table:table-cell>
          <table:table-cell table:style-name="ce50" table:formula="of:=HYPERLINK(&quot;https://www.emi-penza.ru/p/59.3787-03&quot;; &quot;59.3787-03&quot;)" office:value-type="string" office:string-value="59.3787-03" calcext:value-type="string">
            <text:p>59.3787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.3777&quot;; &quot;64.3777&quot;)" office:value-type="string" office:string-value="64.3777" calcext:value-type="string">
            <text:p>6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72" table:formula="of:=HYPERLINK(&quot;https://www.emi-penza.ru/p/68.3787&quot;; &quot;68.3787&quot;)" office:value-type="string" office:string-value="68.3787" calcext:value-type="string">
            <text:p>68.3787</text:p>
          </table:table-cell>
          <table:table-cell table:style-name="ce146" office:value-type="string" calcext:value-type="string">
            <text:p>ЭРП 1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45" calcext:value-type="float">
            <text:p>45</text:p>
          </table:table-cell>
          <table:table-cell table:style-name="ce199"/>
          <table:table-cell table:style-name="ce199" office:value-type="float" office:value="100" calcext:value-type="float">
            <text:p>100</text:p>
          </table:table-cell>
          <table:table-cell table:style-name="ce199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1.3777&quot;; &quot;571.3777&quot;)" office:value-type="string" office:string-value="571.3777" calcext:value-type="string">
            <text:p>571.3777</text:p>
          </table:table-cell>
          <table:table-cell table:style-name="ce122" office:value-type="string" calcext:value-type="string">
            <text:p>РС 95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2.3777&quot;; &quot;572.3777&quot;)" office:value-type="string" office:string-value="572.3777" calcext:value-type="string">
            <text:p>572.3777</text:p>
          </table:table-cell>
          <table:table-cell table:style-name="ce122" office:value-type="string" calcext:value-type="string">
            <text:p>РС 950 П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77" calcext:value-type="float">
            <text:p>7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92" calcext:value-type="float">
            <text:p>92</text:p>
          </table:table-cell>
          <table:table-cell table:style-name="ce189" table:number-columns-repeated="2"/>
          <table:table-cell table:style-name="ce189" office:value-type="float" office:value="20" calcext:value-type="float">
            <text:p>20</text:p>
          </table:table-cell>
          <table:table-cell table:style-name="ce189" office:value-type="float" office:value="50" calcext:value-type="float">
            <text:p>50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3.3777&quot;; &quot;573.3777&quot;)" office:value-type="string" office:string-value="573.3777" calcext:value-type="string">
            <text:p>573.3777</text:p>
          </table:table-cell>
          <table:table-cell table:style-name="ce111" office:value-type="string" calcext:value-type="string">
            <text:p>РС 950 Н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7" calcext:value-type="float">
            <text:p>77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574.3777&quot;; &quot;574.3777&quot;)" office:value-type="string" office:string-value="574.3777" calcext:value-type="string">
            <text:p>574.3777</text:p>
          </table:table-cell>
          <table:table-cell table:style-name="ce111" office:value-type="string" calcext:value-type="string">
            <text:p>РС 950 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&quot;; &quot;575.3777&quot;)" office:value-type="string" office:string-value="575.3777" calcext:value-type="string">
            <text:p>575.3777</text:p>
          </table:table-cell>
          <table:table-cell table:style-name="ce122" office:value-type="string" calcext:value-type="string">
            <text:p>РС 950 С 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1&quot;; &quot;575.3777-01&quot;)" office:value-type="string" office:string-value="575.3777-01" calcext:value-type="string">
            <text:p>575.3777-01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/>
          <table:table-cell table:style-name="ce188" office:value-type="float" office:value="24" calcext:value-type="float">
            <text:p>24</text:p>
          </table:table-cell>
          <table:table-cell table:style-name="ce188" office:value-type="float" office:value="30" calcext:value-type="float">
            <text:p>30</text:p>
          </table:table-cell>
          <table:table-cell table:style-name="ce188" office:value-type="float" office:value="60" calcext:value-type="float">
            <text:p>60</text:p>
          </table:table-cell>
          <table:table-cell table:style-name="ce188" office:value-type="float" office:value="120" calcext:value-type="float">
            <text:p>120</text:p>
          </table:table-cell>
          <table:table-cell table:style-name="ce188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575.3777-02&quot;; &quot;575.3777-02&quot;)" office:value-type="string" office:string-value="575.3777-02" calcext:value-type="string">
            <text:p>575.3777-02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7" calcext:value-type="float">
            <text:p>107</text:p>
          </table:table-cell>
          <table:table-cell table:style-name="ce188" table:number-columns-repeated="6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1.3777&quot;; &quot;641.3777&quot;)" office:value-type="string" office:string-value="641.3777" calcext:value-type="string">
            <text:p>641.3777</text:p>
          </table:table-cell>
          <table:table-cell table:style-name="ce122" office:value-type="string" calcext:value-type="string">
            <text:p>712.3777-06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495.3747-03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&quot;; &quot;642.3777&quot;)" office:value-type="string" office:string-value="642.3777" calcext:value-type="string">
            <text:p>642.3777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_M&quot;; &quot;642.3777 М&quot;)" office:value-type="string" office:string-value="642.3777 М" calcext:value-type="string">
            <text:p>642.3777 М</text:p>
          </table:table-cell>
          <table:table-cell table:style-name="ce111" office:value-type="string" calcext:value-type="string">
            <text:p>64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&quot;; &quot;642.3777-01&quot;)" office:value-type="string" office:string-value="642.3777-01" calcext:value-type="string">
            <text:p>642.3777-01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1_M&quot;; &quot;642.3777-01 М&quot;)" office:value-type="string" office:string-value="642.3777-01 М" calcext:value-type="string">
            <text:p>642.3777-01 М</text:p>
          </table:table-cell>
          <table:table-cell table:style-name="ce111" office:value-type="string" calcext:value-type="string">
            <text:p>64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2.3777-02&quot;; &quot;642.3777-02&quot;)" office:value-type="string" office:string-value="642.3777-02" calcext:value-type="string">
            <text:p>642.3777-02</text:p>
          </table:table-cell>
          <table:table-cell table:style-name="ce111" office:value-type="string" calcext:value-type="string">
            <text:p>642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&quot;; &quot;642.3777-03&quot;)" office:value-type="string" office:string-value="642.3777-03" calcext:value-type="string">
            <text:p>642.3777-03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2.3777-03_M&quot;; &quot;642.3777-03 М&quot;)" office:value-type="string" office:string-value="642.3777-03 М" calcext:value-type="string">
            <text:p>642.3777-03 М</text:p>
          </table:table-cell>
          <table:table-cell table:style-name="ce122" office:value-type="string" calcext:value-type="string">
            <text:p>23.3747, 711.3777,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32.377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4&quot;; &quot;642.3777-04&quot;)" office:value-type="string" office:string-value="642.3777-04" calcext:value-type="string">
            <text:p>642.3777-04</text:p>
          </table:table-cell>
          <table:table-cell table:style-name="ce122" office:value-type="string" calcext:value-type="string">
            <text:p>87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42" calcext:value-type="float">
            <text:p>42</text:p>
          </table:table-cell>
          <table:table-cell table:style-name="ce188"/>
          <table:table-cell table:style-name="ce188" office:value-type="float" office:value="60" calcext:value-type="float">
            <text:p>6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2.3777-04_M&quot;; &quot;642.3777-04 М&quot;)" office:value-type="string" office:string-value="642.3777-04 М" calcext:value-type="string">
            <text:p>642.3777-04 М</text:p>
          </table:table-cell>
          <table:table-cell table:style-name="ce111" office:value-type="string" calcext:value-type="string">
            <text:p>642.3747-03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2" calcext:value-type="float">
            <text:p>42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642.3777-05 LED&quot;; &quot;642.3777-05 LED&quot;)" office:value-type="string" office:string-value="642.3777-05 LED" calcext:value-type="string">
            <text:p>642.3777-05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" table:formula="of:=HYPERLINK(&quot;https://www.emi-penza.ru/p/642.3777-06 LED&quot;; &quot;642.3777-06 LED&quot;)" office:value-type="string" office:string-value="642.3777-06 LED" calcext:value-type="string">
            <text:p>642.3777-06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100" calcext:value-type="float">
            <text:p>1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&quot;; &quot;643.3777&quot;)" office:value-type="string" office:string-value="643.3777" calcext:value-type="string">
            <text:p>643.3777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3.3777-01&quot;; &quot;643.3777-01&quot;)" office:value-type="string" office:string-value="643.3777-01" calcext:value-type="string">
            <text:p>643.3777-01</text:p>
          </table:table-cell>
          <table:table-cell table:style-name="ce111" office:value-type="string" calcext:value-type="string">
            <text:p>911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3" calcext:value-type="float">
            <text:p>93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43.3777-02&quot;; &quot;643.3777-02&quot;)" office:value-type="string" office:string-value="643.3777-02" calcext:value-type="string">
            <text:p>643.3777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&quot;; &quot;644.3777&quot;)" office:value-type="string" office:string-value="644.3777" calcext:value-type="string">
            <text:p>644.3777</text:p>
          </table:table-cell>
          <table:table-cell table:style-name="ce111" office:value-type="string" calcext:value-type="string">
            <text:p>493.3747, 49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7" calcext:value-type="float">
            <text:p>17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644.3777-01&quot;; &quot;644.3777-01&quot;)" office:value-type="string" office:string-value="644.3777-01" calcext:value-type="string">
            <text:p>644.3777-01</text:p>
          </table:table-cell>
          <table:table-cell table:style-name="ce122" office:value-type="string" calcext:value-type="string">
            <text:p>Hella 4AZ 001 879-0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office:value-type="string" calcext:value-type="string">
            <text:p>712.3777-07</text:p>
          </table:table-cell>
          <table:table-cell table:style-name="ce123" table:number-columns-repeated="2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12"/>
          <table:table-cell table:style-name="ce50" table:formula="of:=HYPERLINK(&quot;https://www.emi-penza.ru/p/644.3777-02 LED&quot;; &quot;644.3777-02 LED&quot;)" office:value-type="string" office:string-value="644.3777-02 LED" calcext:value-type="string">
            <text:p>644.3777-02 LED</text:p>
          </table:table-cell>
          <table:table-cell table:style-name="ce111" office:value-type="string" calcext:value-type="string">
            <text:p>49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xmlns:calcext="urn:org:documentfoundation:names:experimental:calc:xmlns:calcext:1.0" xmlns:office="urn:oasis:names:tc:opendocument:xmlns:office:1.0" xmlns:table="urn:oasis:names:tc:opendocument:xmlns:table:1.0" xmlns:text="urn:oasis:names:tc:opendocument:xmlns:text:1.0" table:style-name="ro8">
          <table:table-cell/>
          <table:table-cell table:style-name="ce9"/>
          <table:table-cell table:style-name="ce52" office:value-type="string" office:string-value="644.3777-04 LED" calcext:value-type="string" table:formula="of:=HYPERLINK(&quot;https://www.emi-penza.ru/p/644.3777-04 LED&quot;; &quot;644.3777-04 LED&quot;)">
            <text:p>644.3777-04 LED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/>
          <table:table-cell table:style-name="ce188" table:number-columns-repeated="3"/>
          <table:table-cell table:number-columns-repeated="971"/>
        </table:table-row>
        <table:table-row xmlns:table="urn:oasis:names:tc:opendocument:xmlns:table:1.0"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9" office:value-type="string" calcext:value-type="string">
            <text:p>•</text:p>
          </table:table-cell>
          <table:table-cell table:style-name="ce52_tail_no_border" table:formula="of:=HYPERLINK(&quot;https://www.emi-penza.ru/p/644.3777-05&quot;; &quot;644.3777-05&quot;)" office:value-type="string" office:string-value="644.3777-05" calcext:value-type="string">
            <text:p>644.3777-05</text:p>
          </table:table-cell>
          <table:table-cell table:style-name="ce162_tail_no_border" office:value-type="string" calcext:value-type="string">
            <text:p>VD-SGD202 HIGER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100" calcext:value-type="float">
            <text:p>100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автоэлектроника — другие реле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1">
          <table:table-cell/>
          <table:table-cell table:style-name="ce12" office:value-type="string" calcext:value-type="string">
            <text:p>•</text:p>
          </table:table-cell>
          <table:table-cell table:style-name="ce74" office:value-type="string" calcext:value-type="string">
            <text:p>новая продукция</text:p>
          </table:table-cell>
          <table:table-cell table:number-columns-repeated="7"/>
          <table:table-cell table:style-name="ce225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BUK-01&quot;; &quot;БУК-01&quot;)" office:value-type="string" office:string-value="БУК-01" calcext:value-type="string">
            <text:p>БУК-0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98" calcext:value-type="float">
            <text:p>98</text:p>
          </table:table-cell>
          <table:table-cell table:style-name="ce187" table:number-columns-repeated="6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&quot;; &quot;48.3787&quot;)" office:value-type="string" office:string-value="48.3787" calcext:value-type="string">
            <text:p>48.3787</text:p>
          </table:table-cell>
          <table:table-cell table:style-name="ce122" office:value-type="string" calcext:value-type="string">
            <text:p>526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0" calcext:value-type="float">
            <text:p>20</text:p>
          </table:table-cell>
          <table:table-cell table:style-name="ce188"/>
          <table:table-cell table:style-name="ce188" office:value-type="float" office:value="250" calcext:value-type="float">
            <text:p>25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картонной коробке</text:p>
          </table:table-cell>
          <table:table-cell table:style-name="ce189" office:value-type="float" office:value="24" calcext:value-type="float">
            <text:p>24</text:p>
          </table:table-cell>
          <table:table-cell table:style-name="ce189" office:value-type="float" office:value="100" calcext:value-type="float">
            <text:p>100</text:p>
          </table:table-cell>
          <table:table-cell table:style-name="ce189" table:number-columns-repeated="5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1&quot;; &quot;48.3787-01&quot;)" office:value-type="string" office:string-value="48.3787-01" calcext:value-type="string">
            <text:p>48.3787-01</text:p>
          </table:table-cell>
          <table:table-cell office:value-type="string" calcext:value-type="string">
            <text:p>54.3777, 411.3777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office:value-type="float" office:value="100" calcext:value-type="float">
            <text:p>10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723.3777-01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5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48.3787-03&quot;; &quot;48.3787-03&quot;)" office:value-type="string" office:string-value="48.3787-03" calcext:value-type="string">
            <text:p>48.3787-03</text:p>
          </table:table-cell>
          <table:table-cell table:style-name="ce111" office:value-type="string" calcext:value-type="string">
            <text:p>52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4&quot;; &quot;48.3787-04&quot;)" office:value-type="string" office:string-value="48.3787-04" calcext:value-type="string">
            <text:p>48.3787-04</text:p>
          </table:table-cell>
          <table:table-cell table:style-name="ce111" office:value-type="string" calcext:value-type="string">
            <text:p>526.3747-0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8.3787-05&quot;; &quot;48.3787-05&quot;)" office:value-type="string" office:string-value="48.3787-05" calcext:value-type="string">
            <text:p>48.3787-05</text:p>
          </table:table-cell>
          <table:table-cell table:style-name="ce111" office:value-type="string" calcext:value-type="string">
            <text:p>528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48.3787-07&quot;; &quot;48.3787-07&quot;)" office:value-type="string" office:string-value="48.3787-07" calcext:value-type="string">
            <text:p>48.3787-07</text:p>
          </table:table-cell>
          <table:table-cell office:value-type="string" calcext:value-type="string">
            <text:p>721.3777-01,</text:p>
          </table:table-cell>
          <table:table-cell table:style-name="ce122" table:number-columns-repeated="2"/>
          <table:table-cell table:style-name="ce217"/>
          <table:table-cell table:style-name="ce122"/>
          <table:table-cell table:style-name="ce188" office:value-type="float" office:value="25" calcext:value-type="float">
            <text:p>25</text:p>
          </table:table-cell>
          <table:table-cell table:style-name="ce188" table:number-columns-repeated="2"/>
          <table:table-cell table:style-name="ce188" office:value-type="float" office:value="200" calcext:value-type="float">
            <text:p>20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office:value-type="string" calcext:value-type="string">
            <text:p>413.377</text:p>
          </table:table-cell>
          <table:table-cell table:style-name="ce123" table:number-columns-repeated="2"/>
          <table:table-cell table:style-name="ce204"/>
          <table:table-cell table:style-name="ce267"/>
          <table:table-cell table:style-name="ce189" table:number-columns-repeated="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&quot;; &quot;58.3777&quot;)" office:value-type="string" office:string-value="58.3777" calcext:value-type="string">
            <text:p>58.3777</text:p>
          </table:table-cell>
          <table:table-cell table:style-name="ce111" office:value-type="string" calcext:value-type="string">
            <text:p>РСО 5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1&quot;; &quot;58.3777-01&quot;)" office:value-type="string" office:string-value="58.3777-01" calcext:value-type="string">
            <text:p>58.3777-01</text:p>
          </table:table-cell>
          <table:table-cell table:style-name="ce111" office:value-type="string" calcext:value-type="string">
            <text:p>РСО 350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90" calcext:value-type="float">
            <text:p>90</text:p>
          </table:table-cell>
          <table:table-cell table:style-name="ce187"/>
          <table:table-cell table:style-name="ce187" office:value-type="float" office:value="24" calcext:value-type="float">
            <text:p>24</text:p>
          </table:table-cell>
          <table:table-cell table:style-name="ce187" office:value-type="float" office:value="30" calcext:value-type="float">
            <text:p>30</text:p>
          </table:table-cell>
          <table:table-cell table:style-name="ce187" office:value-type="float" office:value="60" calcext:value-type="float">
            <text:p>60</text:p>
          </table:table-cell>
          <table:table-cell table:style-name="ce187" office:value-type="float" office:value="120" calcext:value-type="float">
            <text:p>12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2&quot;; &quot;58.3777-02&quot;)" office:value-type="string" office:string-value="58.3777-02" calcext:value-type="string">
            <text:p>58.3777-02</text:p>
          </table:table-cell>
          <table:table-cell table:style-name="ce111" office:value-type="string" calcext:value-type="string">
            <text:p>46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3&quot;; &quot;58.3777-03&quot;)" office:value-type="string" office:string-value="58.3777-03" calcext:value-type="string">
            <text:p>58.3777-03</text:p>
          </table:table-cell>
          <table:table-cell table:style-name="ce111" office:value-type="string" calcext:value-type="string">
            <text:p>46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4&quot;; &quot;58.3777-04&quot;)" office:value-type="string" office:string-value="58.3777-04" calcext:value-type="string">
            <text:p>58.3777-04</text:p>
          </table:table-cell>
          <table:table-cell table:style-name="ce111" office:value-type="string" calcext:value-type="string">
            <text:p>РЭС-1М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77-05&quot;; &quot;58.3777-05&quot;)" office:value-type="string" office:string-value="58.3777-05" calcext:value-type="string">
            <text:p>58.3777-05</text:p>
          </table:table-cell>
          <table:table-cell table:style-name="ce111" office:value-type="string" calcext:value-type="string">
            <text:p>JD269A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8" calcext:value-type="float">
            <text:p>38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58.3777-06&quot;; &quot;58.3777-06&quot;)" office:value-type="string" office:string-value="58.3777-06" calcext:value-type="string">
            <text:p>58.3777-06</text:p>
          </table:table-cell>
          <table:table-cell table:style-name="ce111" office:value-type="string" calcext:value-type="string">
            <text:p>526.3747-06<text:span text:style-name="T1">, AEV2262</text:span>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&quot;; &quot;58.3787&quot;)" office:value-type="string" office:string-value="58.3787" calcext:value-type="string">
            <text:p>58.3787</text:p>
          </table:table-cell>
          <table:table-cell table:style-name="ce111" office:value-type="string" calcext:value-type="string">
            <text:p>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1&quot;; &quot;58.3787-01&quot;)" office:value-type="string" office:string-value="58.3787-01" calcext:value-type="string">
            <text:p>58.3787-01</text:p>
          </table:table-cell>
          <table:table-cell table:style-name="ce111" office:value-type="string" calcext:value-type="string">
            <text:p>2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50" calcext:value-type="float">
            <text:p>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.3787-02&quot;; &quot;58.3787-02&quot;)" office:value-type="string" office:string-value="58.3787-02" calcext:value-type="string">
            <text:p>58.3787-02</text:p>
          </table:table-cell>
          <table:table-cell table:style-name="ce111" office:value-type="string" calcext:value-type="string">
            <text:p>23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0.3787&quot;; &quot;60.3787&quot;)" office:value-type="string" office:string-value="60.3787" calcext:value-type="string">
            <text:p>60.378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69.3787&quot;; &quot;69.3787&quot;)" office:value-type="string" office:string-value="69.3787" calcext:value-type="string">
            <text:p>69.3787</text:p>
          </table:table-cell>
          <table:table-cell table:style-name="ce111" office:value-type="string" calcext:value-type="string">
            <text:p>454.3747, 726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22" calcext:value-type="float">
            <text:p>22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&quot;; &quot;71.3787&quot;)" office:value-type="string" office:string-value="71.3787" calcext:value-type="string">
            <text:p>71.3787</text:p>
          </table:table-cell>
          <table:table-cell table:style-name="ce111" office:value-type="string" calcext:value-type="string">
            <text:p>456.3747-02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1&quot;; &quot;71.3787-01&quot;)" office:value-type="string" office:string-value="71.3787-01" calcext:value-type="string">
            <text:p>71.3787-01</text:p>
          </table:table-cell>
          <table:table-cell table:style-name="ce111" office:value-type="string" calcext:value-type="string">
            <text:p>361.378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1.3787-02&quot;; &quot;71.3787-02&quot;)" office:value-type="string" office:string-value="71.3787-02" calcext:value-type="string">
            <text:p>71.3787-02</text:p>
          </table:table-cell>
          <table:table-cell table:style-name="ce111" office:value-type="string" calcext:value-type="string">
            <text:p>COBO 18.0124.000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00" calcext:value-type="float">
            <text:p>2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3&quot;; &quot;71.3787-03&quot;)" office:value-type="string" office:string-value="71.3787-03" calcext:value-type="string">
            <text:p>71.3787-03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71.3787-04&quot;; &quot;71.3787-04&quot;)" office:value-type="string" office:string-value="71.3787-04" calcext:value-type="string">
            <text:p>71.3787-04</text:p>
          </table:table-cell>
          <table:table-cell table:style-name="ce111" table:number-columns-repeated="2"/>
          <table:table-cell table:style-name="ce167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2"/>
          <table:table-cell table:style-name="ce187" office:value-type="float" office:value="100" calcext:value-type="float">
            <text:p>1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2.3787&quot;; &quot;72.3787&quot;)" office:value-type="string" office:string-value="72.3787" calcext:value-type="string">
            <text:p>72.3787</text:p>
          </table:table-cell>
          <table:table-cell table:style-name="ce111" office:value-type="string" calcext:value-type="string">
            <text:p>451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4.3777&quot;; &quot;74.3777&quot;)" office:value-type="string" office:string-value="74.3777" calcext:value-type="string">
            <text:p>74.3777</text:p>
          </table:table-cell>
          <table:table-cell table:style-name="ce111" office:value-type="string" calcext:value-type="string">
            <text:p>392.3747, 52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6" calcext:value-type="float">
            <text:p>46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77.3777&quot;; &quot;77.3777&quot;)" office:value-type="string" office:string-value="77.3777" calcext:value-type="string">
            <text:p>77.3777</text:p>
          </table:table-cell>
          <table:table-cell table:style-name="ce111" office:value-type="string" calcext:value-type="string">
            <text:p>РС 711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73" calcext:value-type="float">
            <text:p>73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8">
          <table:table-cell/>
          <table:table-cell table:style-name="ce9"/>
          <table:table-cell table:style-name="ce52" table:formula="of:=HYPERLINK(&quot;https://www.emi-penza.ru/p/97.3777&quot;; &quot;97.3777&quot;)" office:value-type="string" office:string-value="97.3777" calcext:value-type="string">
            <text:p>97.3777</text:p>
          </table:table-cell>
          <table:table-cell table:style-name="ce122" office:value-type="string" calcext:value-type="string">
            <text:p>4412.377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/>
          <table:table-cell table:style-name="ce188" office:value-type="float" office:value="100" calcext:value-type="float">
            <text:p>100</text:p>
          </table:table-cell>
          <table:table-cell table:style-name="ce188" table:number-columns-repeated="4"/>
          <table:table-cell table:number-columns-repeated="971"/>
        </table:table-row>
        <table:table-row table:style-name="ro15">
          <table:table-cell/>
          <table:table-cell table:style-name="ce10"/>
          <table:table-cell table:style-name="ce44"/>
          <table:table-cell table:style-name="ce123" table:number-columns-repeated="3"/>
          <table:table-cell table:style-name="ce161"/>
          <table:table-cell table:style-name="ce267" office:value-type="string" calcext:value-type="string">
            <text:p>в блистерной упаковке</text:p>
          </table:table-cell>
          <table:table-cell table:style-name="ce189" office:value-type="float" office:value="32" calcext:value-type="float">
            <text:p>3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2 LED&quot;; &quot;97.3777-02 LED&quot;)" office:value-type="string" office:string-value="97.3777-02 LED" calcext:value-type="string">
            <text:p>97.3777-02 LED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7" calcext:value-type="float">
            <text:p>27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 office:value-type="string" calcext:value-type="string">
            <text:p>•</text:p>
          </table:table-cell>
          <table:table-cell table:style-name="ce50" table:formula="of:=HYPERLINK(&quot;https://www.emi-penza.ru/p/97.3777-04&quot;; &quot;97.3777-04&quot;)" office:value-type="string" office:string-value="97.3777-04" calcext:value-type="string">
            <text:p>97.3777-04</text:p>
          </table:table-cell>
          <table:table-cell table:style-name="ce111" office:value-type="string" calcext:value-type="string">
            <text:p>4452.3747 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97.3777-05&quot;; &quot;97.3777-05&quot;)" office:value-type="string" office:string-value="97.3777-05" calcext:value-type="string">
            <text:p>97.3777-05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40" calcext:value-type="float">
            <text:p>40</text:p>
          </table:table-cell>
          <table:table-cell table:style-name="ce187" table:number-columns-repeated="6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&quot;; &quot;473.3787&quot;)" office:value-type="string" office:string-value="473.3787" calcext:value-type="string">
            <text:p>473.3787</text:p>
          </table:table-cell>
          <table:table-cell table:style-name="ce111" office:value-type="string" calcext:value-type="string">
            <text:p>73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473.3787-10&quot;; &quot;473.3787-10&quot;)" office:value-type="string" office:string-value="473.3787-10" calcext:value-type="string">
            <text:p>473.3787-10</text:p>
          </table:table-cell>
          <table:table-cell table:style-name="ce111" office:value-type="string" calcext:value-type="string">
            <text:p>73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&quot;; &quot;581.3777&quot;)" office:value-type="string" office:string-value="581.3777" calcext:value-type="string">
            <text:p>581.3777</text:p>
          </table:table-cell>
          <table:table-cell table:style-name="ce111" office:value-type="string" calcext:value-type="string">
            <text:p>РСО 52.376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57" calcext:value-type="float">
            <text:p>57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1.3777-01&quot;; &quot;581.3777-01&quot;)" office:value-type="string" office:string-value="581.3777-01" calcext:value-type="string">
            <text:p>581.3777-01</text:p>
          </table:table-cell>
          <table:table-cell table:style-name="ce143" office:value-type="string" calcext:value-type="string">
            <text:p>89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0" calcext:value-type="float">
            <text:p>60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2.3777&quot;; &quot;582.3777&quot;)" office:value-type="string" office:string-value="582.3777" calcext:value-type="string">
            <text:p>582.3777</text:p>
          </table:table-cell>
          <table:table-cell table:style-name="ce111" office:value-type="string" calcext:value-type="string">
            <text:p>РС 514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5" calcext:value-type="float">
            <text:p>65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583.3777&quot;; &quot;583.3777&quot;)" office:value-type="string" office:string-value="583.3777" calcext:value-type="string">
            <text:p>583.3777</text:p>
          </table:table-cell>
          <table:table-cell table:style-name="ce111" office:value-type="string" calcext:value-type="string">
            <text:p>РС 43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64" calcext:value-type="float">
            <text:p>64</text:p>
          </table:table-cell>
          <table:table-cell table:style-name="ce187"/>
          <table:table-cell table:style-name="ce187" office:value-type="float" office:value="28" calcext:value-type="float">
            <text:p>28</text:p>
          </table:table-cell>
          <table:table-cell table:style-name="ce187"/>
          <table:table-cell table:style-name="ce187" office:value-type="float" office:value="100" calcext:value-type="float">
            <text:p>100</text:p>
          </table:table-cell>
          <table:table-cell table:style-name="ce187" office:value-type="float" office:value="200" calcext:value-type="float">
            <text:p>200</text:p>
          </table:table-cell>
          <table:table-cell table:style-name="ce187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&quot;; &quot;8602.3777&quot;)" office:value-type="string" office:string-value="8602.3777" calcext:value-type="string">
            <text:p>8602.3777</text:p>
          </table:table-cell>
          <table:table-cell table:style-name="ce111" office:value-type="string" calcext:value-type="string">
            <text:p>РБС 26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02.3777-01&quot;; &quot;8602.3777-01&quot;)" office:value-type="string" office:string-value="8602.3777-01" calcext:value-type="string">
            <text:p>8602.3777-01</text:p>
          </table:table-cell>
          <table:table-cell table:style-name="ce111" office:value-type="string" calcext:value-type="string">
            <text:p>РСЭ 8522.377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&quot;; &quot;8612.3777&quot;)" office:value-type="string" office:string-value="8612.3777" calcext:value-type="string">
            <text:p>8612.3777</text:p>
          </table:table-cell>
          <table:table-cell table:style-name="ce111" office:value-type="string" calcext:value-type="string">
            <text:p>РБС 261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9" calcext:value-type="float">
            <text:p>49</text:p>
          </table:table-cell>
          <table:table-cell table:style-name="ce187"/>
          <table:table-cell table:style-name="ce187" office:value-type="float" office:value="40" calcext:value-type="float">
            <text:p>40</text:p>
          </table:table-cell>
          <table:table-cell table:style-name="ce187" office:value-type="float" office:value="50" calcext:value-type="float">
            <text:p>50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2"/>
          <table:table-cell table:number-columns-repeated="971"/>
        </table:table-row>
        <table:table-row table:style-name="ro12">
          <table:table-cell/>
          <table:table-cell table:style-name="ce4"/>
          <table:table-cell table:style-name="ce50" table:formula="of:=HYPERLINK(&quot;https://www.emi-penza.ru/p/8612.3777-01&quot;; &quot;8612.3777-01&quot;)" office:value-type="string" office:string-value="8612.3777-01" calcext:value-type="string">
            <text:p>8612.3777-01</text:p>
          </table:table-cell>
          <table:table-cell table:style-name="ce111" office:value-type="string" calcext:value-type="string">
            <text:p>7302.377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45" calcext:value-type="float">
            <text:p>45</text:p>
          </table:table-cell>
          <table:table-cell table:style-name="ce187"/>
          <table:table-cell table:style-name="ce187" office:value-type="float" office:value="60" calcext:value-type="float">
            <text:p>60</text:p>
          </table:table-cell>
          <table:table-cell table:style-name="ce187" table:number-columns-repeated="4"/>
          <table:table-cell table:number-columns-repeated="971"/>
        </table:table-row>
        <table:table-row table:style-name="ro12">
          <table:table-cell/>
          <table:table-cell table:style-name="ce4"/>
          <table:table-cell table:style-name="ce82" table:formula="of:=HYPERLINK(&quot;https://www.emi-penza.ru/p/8612.3777-02&quot;; &quot;8612.3777-02&quot;)" office:value-type="string" office:string-value="8612.3777-02" calcext:value-type="string">
            <text:p>8612.3777-02</text:p>
          </table:table-cell>
          <table:table-cell table:style-name="ce132" office:value-type="string" calcext:value-type="string">
            <text:p>РБС 111.3733.000</text:p>
          </table:table-cell>
          <table:table-cell table:style-name="ce132" table:number-columns-repeated="2"/>
          <table:table-cell table:style-name="ce235"/>
          <table:table-cell table:style-name="ce132"/>
          <table:table-cell table:style-name="ce286" office:value-type="float" office:value="45" calcext:value-type="float">
            <text:p>45</text:p>
          </table:table-cell>
          <table:table-cell table:style-name="ce286"/>
          <table:table-cell table:style-name="ce286" office:value-type="float" office:value="60" calcext:value-type="float">
            <text:p>60</text:p>
          </table:table-cell>
          <table:table-cell table:style-name="ce286" table:number-columns-repeated="4"/>
          <table:table-cell table:number-columns-repeated="971"/>
        </table:table-row>
        <table:table-row table:style-name="ro12">
          <table:table-cell/>
          <table:table-cell table:style-name="ce4_tail_no_border" office:value-type="string" calcext:value-type="string">
            <text:p>•</text:p>
          </table:table-cell>
          <table:table-cell table:style-name="ce82_tail_no_border_middle" table:formula="of:=HYPERLINK(&quot;https://www.emi-penza.ru/p/US.001_EMI&quot;; &quot;УС.001 ЭМИ&quot;)" office:value-type="string" office:string-value="УС.001 ЭМИ" calcext:value-type="string">
            <text:p>УС.001 ЭМИ</text:p>
          </table:table-cell>
          <table:table-cell table:style-name="ce132_tail_no_border_middle" table:number-columns-repeated="3"/>
          <table:table-cell table:style-name="ce235_tail_no_border_middle"/>
          <table:table-cell table:style-name="ce132_tail_no_border_middle"/>
          <table:table-cell table:style-name="ce286_tail_no_border_middle" office:value-type="float" office:value="10" calcext:value-type="float">
            <text:p>10</text:p>
          </table:table-cell>
          <table:table-cell table:style-name="ce286_tail_no_border_middle" table:number-columns-repeated="6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реле стартера</text:p>
          </table:table-cell>
          <table:table-cell table:style-name="ce120" table:number-columns-repeated="1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35.3787&quot;; &quot;35.3787&quot;)" office:value-type="string" office:string-value="35.3787" calcext:value-type="string">
            <text:p>35.3787</text:p>
          </table:table-cell>
          <table:table-cell table:style-name="ce122" office:value-type="string" calcext:value-type="string">
            <text:p>738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20&quot;; &quot;35.3787-20&quot;)" office:value-type="string" office:string-value="35.3787-20" calcext:value-type="string">
            <text:p>35.3787-20</text:p>
          </table:table-cell>
          <table:table-cell table:style-name="ce122" office:value-type="string" calcext:value-type="string">
            <text:p>738.3747-2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4" calcext:value-type="float">
            <text:p>34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35.3787-30&quot;; &quot;35.3787-30&quot;)" office:value-type="string" office:string-value="35.3787-30" calcext:value-type="string">
            <text:p>35.3787-30</text:p>
          </table:table-cell>
          <table:table-cell table:style-name="ce122" office:value-type="string" calcext:value-type="string">
            <text:p>738.3747-3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7" calcext:value-type="float">
            <text:p>37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&quot;; &quot;46.3787&quot;)" office:value-type="string" office:string-value="46.3787" calcext:value-type="string">
            <text:p>46.3787</text:p>
          </table:table-cell>
          <table:table-cell table:style-name="ce122" office:value-type="string" calcext:value-type="string">
            <text:p>7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1&quot;; &quot;46.3787-01&quot;)" office:value-type="string" office:string-value="46.3787-01" calcext:value-type="string">
            <text:p>46.3787-01</text:p>
          </table:table-cell>
          <table:table-cell table:style-name="ce122" office:value-type="string" calcext:value-type="string">
            <text:p>7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02&quot;; &quot;46.3787-02&quot;)" office:value-type="string" office:string-value="46.3787-02" calcext:value-type="string">
            <text:p>46.3787-02</text:p>
          </table:table-cell>
          <table:table-cell table:style-name="ce122" office:value-type="string" calcext:value-type="string">
            <text:p>7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61" table:formula="of:=HYPERLINK(&quot;https://www.emi-penza.ru/p/46.3787-03&quot;; &quot;46.3787-03&quot;)" office:value-type="string" office:string-value="46.3787-03" calcext:value-type="string">
            <text:p>46.3787-03</text:p>
          </table:table-cell>
          <table:table-cell table:style-name="ce122" office:value-type="string" calcext:value-type="string">
            <text:p>71.3747-03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&quot;; &quot;46.3787-11&quot;)" office:value-type="string" office:string-value="46.3787-11" calcext:value-type="string">
            <text:p>46.3787-11</text:p>
          </table:table-cell>
          <table:table-cell table:style-name="ce122" office:value-type="string" calcext:value-type="string">
            <text:p>7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0" calcext:value-type="float">
            <text:p>30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21&quot;; &quot;46.3787-21&quot;)" office:value-type="string" office:string-value="46.3787-21" calcext:value-type="string">
            <text:p>46.3787-21</text:p>
          </table:table-cell>
          <table:table-cell table:style-name="ce122" office:value-type="string" calcext:value-type="string">
            <text:p>71.3747-2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7" calcext:value-type="float">
            <text:p>27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32&quot;; &quot;46.3787-32&quot;)" office:value-type="string" office:string-value="46.3787-32" calcext:value-type="string">
            <text:p>46.3787-32</text:p>
          </table:table-cell>
          <table:table-cell table:style-name="ce122" office:value-type="string" calcext:value-type="string">
            <text:p>YL368-A-24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.3787-111&quot;; &quot;46.3787-111&quot;)" office:value-type="string" office:string-value="46.3787-111" calcext:value-type="string">
            <text:p>46.3787-111</text:p>
          </table:table-cell>
          <table:table-cell table:style-name="ce122" office:value-type="string" calcext:value-type="string">
            <text:p>7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40" calcext:value-type="float">
            <text:p>24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&quot;; &quot;47.3787&quot;)" office:value-type="string" office:string-value="47.3787" calcext:value-type="string">
            <text:p>47.3787</text:p>
          </table:table-cell>
          <table:table-cell table:style-name="ce122" office:value-type="string" calcext:value-type="string">
            <text:p>732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7.3787-10&quot;; &quot;47.3787-10&quot;)" office:value-type="string" office:string-value="47.3787-10" calcext:value-type="string">
            <text:p>47.3787-10</text:p>
          </table:table-cell>
          <table:table-cell table:style-name="ce122" office:value-type="string" calcext:value-type="string">
            <text:p>732.3747-10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29" calcext:value-type="float">
            <text:p>29</text:p>
          </table:table-cell>
          <table:table-cell table:style-name="ce188" table:number-columns-repeated="2"/>
          <table:table-cell table:style-name="ce188" office:value-type="float" office:value="180" calcext:value-type="float">
            <text:p>180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62"/>
          <table:table-cell table:style-name="ce144" table:number-columns-repeated="3"/>
          <table:table-cell table:style-name="ce205"/>
          <table:table-cell table:style-name="ce144"/>
          <table:table-cell table:style-name="ce234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&quot;; &quot;461.3787&quot;)" office:value-type="string" office:string-value="461.3787" calcext:value-type="string">
            <text:p>461.3787</text:p>
          </table:table-cell>
          <table:table-cell table:style-name="ce122" office:value-type="string" calcext:value-type="string">
            <text:p>711.3747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1&quot;; &quot;461.3787-01&quot;)" office:value-type="string" office:string-value="461.3787-01" calcext:value-type="string">
            <text:p>461.3787-01</text:p>
          </table:table-cell>
          <table:table-cell table:style-name="ce122" office:value-type="string" calcext:value-type="string">
            <text:p>711.3747-0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1" calcext:value-type="float">
            <text:p>31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02&quot;; &quot;461.3787-02&quot;)" office:value-type="string" office:string-value="461.3787-02" calcext:value-type="string">
            <text:p>461.3787-02</text:p>
          </table:table-cell>
          <table:table-cell table:style-name="ce122" office:value-type="string" calcext:value-type="string">
            <text:p>711.3747-02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2" calcext:value-type="float">
            <text:p>32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&quot;; &quot;461.3787-11&quot;)" office:value-type="string" office:string-value="461.3787-11" calcext:value-type="string">
            <text:p>461.3787-11</text:p>
          </table:table-cell>
          <table:table-cell table:style-name="ce122" office:value-type="string" calcext:value-type="string">
            <text:p>711.3747-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3" calcext:value-type="float">
            <text:p>33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461.3787-111&quot;; &quot;461.3787-111&quot;)" office:value-type="string" office:string-value="461.3787-111" calcext:value-type="string">
            <text:p>461.3787-111</text:p>
          </table:table-cell>
          <table:table-cell table:style-name="ce122" office:value-type="string" calcext:value-type="string">
            <text:p>711.3747-111</text:p>
          </table:table-cell>
          <table:table-cell table:style-name="ce122" table:number-columns-repeated="2"/>
          <table:table-cell table:style-name="ce159"/>
          <table:table-cell table:style-name="ce122"/>
          <table:table-cell table:style-name="ce188" office:value-type="float" office:value="35" calcext:value-type="float">
            <text:p>35</text:p>
          </table:table-cell>
          <table:table-cell table:style-name="ce188" table:number-columns-repeated="2"/>
          <table:table-cell table:style-name="ce188" office:value-type="float" office:value="216" calcext:value-type="float">
            <text:p>216</text:p>
          </table:table-cell>
          <table:table-cell table:style-name="ce188" table:number-columns-repeated="3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8">
          <table:table-cell/>
          <table:table-cell table:style-name="ce12_tail_no_border"/>
          <table:table-cell table:style-name="ce52_tail_no_border" table:formula="of:=HYPERLINK(&quot;https://www.emi-penza.ru/p/461.3787-131&quot;; &quot;461.3787-131&quot;)" office:value-type="string" office:string-value="461.3787-131" calcext:value-type="string">
            <text:p>461.3787-131</text:p>
          </table:table-cell>
          <table:table-cell table:style-name="ce122_tail_no_border" office:value-type="string" calcext:value-type="string">
            <text:p>711.3747-131</text:p>
          </table:table-cell>
          <table:table-cell table:style-name="ce122_tail_no_border" table:number-columns-repeated="2"/>
          <table:table-cell table:style-name="ce159_tail_no_border"/>
          <table:table-cell table:style-name="ce122_tail_no_border"/>
          <table:table-cell table:style-name="ce188_tail_no_border" office:value-type="float" office:value="35" calcext:value-type="float">
            <text:p>35</text:p>
          </table:table-cell>
          <table:table-cell table:style-name="ce188_tail_no_border" table:number-columns-repeated="2"/>
          <table:table-cell table:style-name="ce188_tail_no_border" office:value-type="float" office:value="216" calcext:value-type="float">
            <text:p>216</text:p>
          </table:table-cell>
          <table:table-cell table:style-name="ce188_tail_no_border" table:number-columns-repeated="3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_second"/>
          <table:table-cell table:style-name="ce122_tail_no_border_second" table:number-columns-repeated="3"/>
          <table:table-cell table:style-name="ce159_tail_no_border_second"/>
          <table:table-cell table:style-name="ce122_tail_no_border_second"/>
          <table:table-cell table:style-name="ce188_tail_no_border_second" table:number-columns-repeated="7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63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 Подробности на следующей странице и на нашем сайте.&quot;)" office:value-type="string" office:string-value="Полный список серийно выпускаемых универсальных реле насчитывает 349 модификаций. Подробности на следующей странице и на нашем сайте." calcext:value-type="string">
            <text:p>Полный список серийно выпускаемых универсальных реле насчитывает 349 модификаций. Подробности на следующей странице и на нашем сайте.</text:p>
          </table:table-cell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5">
          <table:table-cell/>
          <table:table-cell table:style-name="ce3_tail_no_border"/>
          <table:table-cell table:style-name="ce52_tail_no_border"/>
          <table:table-cell table:style-name="ce122_tail_no_border" table:number-columns-repeated="3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17">
          <table:table-cell table:number-columns-repeated="6"/>
          <table:table-cell table:style-name="ce122_tail_no_border"/>
          <table:table-cell/>
          <table:table-cell table:style-name="ce122_tail_no_border" table:number-columns-repeated="2"/>
          <table:table-cell table:number-columns-repeated="3"/>
          <table:table-cell table:style-name="ce122_tail_no_border" table:number-columns-repeated="2"/>
          <table:table-cell table:number-columns-repeated="971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с плоскими выводами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011&quot;; &quot;64.3787-011&quot;)" office:value-type="string" office:string-value="64.3787-011" calcext:value-type="string">
            <text:p>64.3787-011</text:p>
          </table:table-cell>
          <table:table-cell table:style-name="ce111" office:value-type="string" calcext:value-type="string">
            <text:p>98.3747-0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.3787-111&quot;; &quot;64.3787-111&quot;)" office:value-type="string" office:string-value="64.3787-111" calcext:value-type="string">
            <text:p>64.3787-111</text:p>
          </table:table-cell>
          <table:table-cell table:style-name="ce111" office:value-type="string" calcext:value-type="string">
            <text:p>98.3747-1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01&quot;; &quot;641.3787-01&quot;)" office:value-type="string" office:string-value="641.3787-01" calcext:value-type="string">
            <text:p>641.3787-01</text:p>
          </table:table-cell>
          <table:table-cell table:style-name="ce111" office:value-type="string" calcext:value-type="string">
            <text:p>98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1.3787-11&quot;; &quot;641.3787-11&quot;)" office:value-type="string" office:string-value="641.3787-11" calcext:value-type="string">
            <text:p>641.3787-11</text:p>
          </table:table-cell>
          <table:table-cell table:style-name="ce111" office:value-type="string" calcext:value-type="string">
            <text:p>98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12" calcext:value-type="float">
            <text:p>12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44.3787-10&quot;; &quot;644.3787-10&quot;)" office:value-type="string" office:string-value="644.3787-10" calcext:value-type="string">
            <text:p>644.3787-10</text:p>
          </table:table-cell>
          <table:table-cell table:style-name="ce111" office:value-type="string" calcext:value-type="string">
            <text:p>98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783.3787-002&quot;; &quot;783.3787-002&quot;)" office:value-type="string" office:string-value="783.3787-002" calcext:value-type="string">
            <text:p>783.3787-002</text:p>
          </table:table-cell>
          <table:table-cell table:style-name="ce146" office:value-type="string" calcext:value-type="string">
            <text:p>VF4-45H11-S05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&quot;; &quot;98.3777&quot;)" office:value-type="string" office:string-value="98.3777" calcext:value-type="string">
            <text:p>98.3777</text:p>
          </table:table-cell>
          <table:table-cell table:style-name="ce111" office:value-type="string" calcext:value-type="string">
            <text:p>90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02&quot;; &quot;98.3777-002&quot;)" office:value-type="string" office:string-value="98.3777-002" calcext:value-type="string">
            <text:p>98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012&quot;; &quot;98.3777-012&quot;)" office:value-type="string" office:string-value="98.3777-012" calcext:value-type="string">
            <text:p>98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&quot;; &quot;982.3777&quot;)" office:value-type="string" office:string-value="982.3777" calcext:value-type="string">
            <text:p>982.3777</text:p>
          </table:table-cell>
          <table:table-cell table:style-name="ce111" office:value-type="string" calcext:value-type="string">
            <text:p>902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01&quot;; &quot;982.3777-001&quot;)" office:value-type="string" office:string-value="982.3777-001" calcext:value-type="string">
            <text:p>982.3777-001</text:p>
          </table:table-cell>
          <table:table-cell table:style-name="ce111" office:value-type="string" calcext:value-type="string">
            <text:p>902.3747-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01&quot;; &quot;98.3777-01&quot;)" office:value-type="string" office:string-value="98.3777-01" calcext:value-type="string">
            <text:p>98.3777-01</text:p>
          </table:table-cell>
          <table:table-cell table:style-name="ce111" office:value-type="string" calcext:value-type="string">
            <text:p>90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01&quot;; &quot;982.3777-01&quot;)" office:value-type="string" office:string-value="982.3777-01" calcext:value-type="string">
            <text:p>982.3777-01</text:p>
          </table:table-cell>
          <table:table-cell table:style-name="ce111" office:value-type="string" calcext:value-type="string">
            <text:p>902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&quot;; &quot;984.3777&quot;)" office:value-type="string" office:string-value="984.3777" calcext:value-type="string">
            <text:p>984.3777</text:p>
          </table:table-cell>
          <table:table-cell table:style-name="ce111" office:value-type="string" calcext:value-type="string">
            <text:p>904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&quot;; &quot;986.3777&quot;)" office:value-type="string" office:string-value="986.3777" calcext:value-type="string">
            <text:p>986.3777</text:p>
          </table:table-cell>
          <table:table-cell table:style-name="ce146" office:value-type="string" calcext:value-type="string">
            <text:p>906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0&quot;; &quot;98.3777-10&quot;)" office:value-type="string" office:string-value="98.3777-10" calcext:value-type="string">
            <text:p>98.3777-10</text:p>
          </table:table-cell>
          <table:table-cell table:style-name="ce111" office:value-type="string" calcext:value-type="string">
            <text:p>90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02&quot;; &quot;98.3777-102&quot;)" office:value-type="string" office:string-value="98.3777-102" calcext:value-type="string">
            <text:p>98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.3777-112&quot;; &quot;98.3777-112&quot;)" office:value-type="string" office:string-value="98.3777-112" calcext:value-type="string">
            <text:p>98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0&quot;; &quot;982.3777-10&quot;)" office:value-type="string" office:string-value="982.3777-10" calcext:value-type="string">
            <text:p>982.3777-10</text:p>
          </table:table-cell>
          <table:table-cell table:style-name="ce111" office:value-type="string" calcext:value-type="string">
            <text:p>902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.3777-11&quot;; &quot;98.3777-11&quot;)" office:value-type="string" office:string-value="98.3777-11" calcext:value-type="string">
            <text:p>98.3777-11</text:p>
          </table:table-cell>
          <table:table-cell table:style-name="ce111" office:value-type="string" calcext:value-type="string">
            <text:p>90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2.3777-11&quot;; &quot;982.3777-11&quot;)" office:value-type="string" office:string-value="982.3777-11" calcext:value-type="string">
            <text:p>982.3777-11</text:p>
          </table:table-cell>
          <table:table-cell table:style-name="ce111" office:value-type="string" calcext:value-type="string">
            <text:p>902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4.3777-10&quot;; &quot;984.3777-10&quot;)" office:value-type="string" office:string-value="984.3777-10" calcext:value-type="string">
            <text:p>984.3777-10</text:p>
          </table:table-cell>
          <table:table-cell table:style-name="ce111" office:value-type="string" calcext:value-type="string">
            <text:p>904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6.3777-10&quot;; &quot;986.3777-10&quot;)" office:value-type="string" office:string-value="986.3777-10" calcext:value-type="string">
            <text:p>986.3777-10</text:p>
          </table:table-cell>
          <table:table-cell table:style-name="ce146" office:value-type="string" calcext:value-type="string">
            <text:p>906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&quot;; &quot;981.3777&quot;)" office:value-type="string" office:string-value="981.3777" calcext:value-type="string">
            <text:p>981.3777</text:p>
          </table:table-cell>
          <table:table-cell table:style-name="ce111" office:value-type="string" calcext:value-type="string">
            <text:p>901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01&quot;; &quot;981.3777-001&quot;)" office:value-type="string" office:string-value="981.3777-001" calcext:value-type="string">
            <text:p>981.3777-001</text:p>
          </table:table-cell>
          <table:table-cell table:style-name="ce145" office:value-type="string" calcext:value-type="string">
            <text:p>901.3747 РК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02&quot;; &quot;981.3777-002&quot;)" office:value-type="string" office:string-value="981.3777-002" calcext:value-type="string">
            <text:p>981.3777-0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012&quot;; &quot;981.3777-012&quot;)" office:value-type="string" office:string-value="981.3777-012" calcext:value-type="string">
            <text:p>981.3777-0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&quot;; &quot;983.3777&quot;)" office:value-type="string" office:string-value="983.3777" calcext:value-type="string">
            <text:p>983.3777</text:p>
          </table:table-cell>
          <table:table-cell table:style-name="ce111" office:value-type="string" calcext:value-type="string">
            <text:p>903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01&quot;; &quot;981.3777-01&quot;)" office:value-type="string" office:string-value="981.3777-01" calcext:value-type="string">
            <text:p>981.3777-01</text:p>
          </table:table-cell>
          <table:table-cell table:style-name="ce111" office:value-type="string" calcext:value-type="string">
            <text:p>901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01&quot;; &quot;983.3777-01&quot;)" office:value-type="string" office:string-value="983.3777-01" calcext:value-type="string">
            <text:p>983.3777-01</text:p>
          </table:table-cell>
          <table:table-cell table:style-name="ce111" office:value-type="string" calcext:value-type="string">
            <text:p>903.3747-0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&quot;; &quot;985.3777&quot;)" office:value-type="string" office:string-value="985.3777" calcext:value-type="string">
            <text:p>985.3777</text:p>
          </table:table-cell>
          <table:table-cell table:style-name="ce111" office:value-type="string" calcext:value-type="string">
            <text:p>905.3747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&quot;; &quot;987.3777&quot;)" office:value-type="string" office:string-value="987.3777" calcext:value-type="string">
            <text:p>987.3777</text:p>
          </table:table-cell>
          <table:table-cell table:style-name="ce146" office:value-type="string" calcext:value-type="string">
            <text:p>907.3747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0&quot;; &quot;981.3777-10&quot;)" office:value-type="string" office:string-value="981.3777-10" calcext:value-type="string">
            <text:p>981.3777-10</text:p>
          </table:table-cell>
          <table:table-cell table:style-name="ce111" office:value-type="string" calcext:value-type="string">
            <text:p>901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02&quot;; &quot;981.3777-102&quot;)" office:value-type="string" office:string-value="981.3777-102" calcext:value-type="string">
            <text:p>981.3777-1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4" calcext:value-type="float">
            <text:p>34</text:p>
          </table:table-cell>
          <table:table-cell table:style-name="ce187"/>
          <table:table-cell table:style-name="ce187" office:value-type="float" office:value="216" calcext:value-type="float">
            <text:p>216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50" table:formula="of:=HYPERLINK(&quot;https://www.emi-penza.ru/p/981.3777-112&quot;; &quot;981.3777-112&quot;)" office:value-type="string" office:string-value="981.3777-112" calcext:value-type="string">
            <text:p>981.3777-11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0&quot;; &quot;983.3777-10&quot;)" office:value-type="string" office:string-value="983.3777-10" calcext:value-type="string">
            <text:p>983.3777-10</text:p>
          </table:table-cell>
          <table:table-cell table:style-name="ce111" office:value-type="string" calcext:value-type="string">
            <text:p>903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1.3777-11&quot;; &quot;981.3777-11&quot;)" office:value-type="string" office:string-value="981.3777-11" calcext:value-type="string">
            <text:p>981.3777-11</text:p>
          </table:table-cell>
          <table:table-cell table:style-name="ce111" office:value-type="string" calcext:value-type="string">
            <text:p>901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3.3777-11&quot;; &quot;983.3777-11&quot;)" office:value-type="string" office:string-value="983.3777-11" calcext:value-type="string">
            <text:p>983.3777-11</text:p>
          </table:table-cell>
          <table:table-cell table:style-name="ce111" office:value-type="string" calcext:value-type="string">
            <text:p>903.3747-11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985.3777-10&quot;; &quot;985.3777-10&quot;)" office:value-type="string" office:string-value="985.3777-10" calcext:value-type="string">
            <text:p>985.3777-10</text:p>
          </table:table-cell>
          <table:table-cell table:style-name="ce111" office:value-type="string" calcext:value-type="string">
            <text:p>905.3747-10</text:p>
          </table:table-cell>
          <table:table-cell table:style-name="ce111" table:number-columns-repeated="2"/>
          <table:table-cell table:style-name="ce158"/>
          <table:table-cell table:style-name="ce111"/>
          <table:table-cell table:style-name="ce187" office:value-type="float" office:value="30" calcext:value-type="float">
            <text:p>30</text:p>
          </table:table-cell>
          <table:table-cell table:style-name="ce187"/>
          <table:table-cell table:style-name="ce187" office:value-type="float" office:value="250" calcext:value-type="float">
            <text:p>25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987.3777-10&quot;; &quot;987.3777-10&quot;)" office:value-type="string" office:string-value="987.3777-10" calcext:value-type="string">
            <text:p>987.3777-10</text:p>
          </table:table-cell>
          <table:table-cell table:style-name="ce146" office:value-type="string" calcext:value-type="string">
            <text:p>907.3747-10</text:p>
          </table:table-cell>
          <table:table-cell table:style-name="ce146" table:number-columns-repeated="2"/>
          <table:table-cell table:style-name="ce233"/>
          <table:table-cell table:style-name="ce146"/>
          <table:table-cell table:style-name="ce199" office:value-type="float" office:value="30" calcext:value-type="float">
            <text:p>30</text:p>
          </table:table-cell>
          <table:table-cell table:style-name="ce199"/>
          <table:table-cell table:style-name="ce199" office:value-type="float" office:value="250" calcext:value-type="float">
            <text:p>250</text:p>
          </table:table-cell>
          <table:table-cell table:style-name="ce199" table:number-columns-repeated="4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10"/>
          <table:table-cell table:style-name="ce225"/>
          <table:table-cell table:number-columns-repeated="973"/>
        </table:table-row>
        <table:table-row table:style-name="ro25">
          <table:table-cell/>
          <table:table-cell table:style-name="ce12_tail_no_border"/>
          <table:table-cell table:style-name="ce64_tail_no_border" office:value-type="string" calcext:value-type="string">
            <text:p>98.3777-21</text:p>
          </table:table-cell>
          <table:table-cell table:style-name="ce147_tail_no_border" office:value-type="string" calcext:value-type="string">
            <text:p>90.3747-21</text:p>
          </table:table-cell>
          <table:table-cell table:style-name="ce147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/>
          <table:table-cell table:style-name="ce253_tail_no_border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5_tail_no_border" office:value-type="string" calcext:value-type="string">
            <text:p>981.3777-21</text:p>
          </table:table-cell>
          <table:table-cell table:style-name="ce149_tail_no_border" office:value-type="string" calcext:value-type="string">
            <text:p>901.3747-21</text:p>
          </table:table-cell>
          <table:table-cell table:style-name="ce149_tail_no_border" table:number-columns-repeated="2"/>
          <table:table-cell table:style-name="ce206_tail_no_border" table:formula="of:=HYPERLINK(&quot;https://www.emi-penza.ru/-/документы/продукция/завод_ЭМИ_все_реле.pdf&quot;; &quot;Полный список серийно выпускаемых универсальных реле насчитывает 349 модификаций.&quot;)" office:value-type="string" office:string-value="Полный список серийно выпускаемых универсальных реле насчитывает 349 модификаций." calcext:value-type="string">
            <text:p>Полный список серийно выпускаемых универсальных реле насчитывает 349 модификаций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314_tail_no_border" office:value-type="string" calcext:value-type="string" table:number-columns-spanned="2" table:number-rows-spanned="1" table:formula="of:=HYPERLINK(&quot;https://www.emi-penza.ru/-/документы/продукция/завод_ЭМИ_все_реле.pdf&quot;; &quot;Посмотреть →&quot;)" office:string-value="Посмотреть →">
            <text:p>Посмотреть →</text:p>
          </table:table-cell>
          <table:covered-table-cell table:style-name="ce28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6_tail_no_border" office:value-type="string" calcext:value-type="string">
            <text:p>982.3777-21</text:p>
          </table:table-cell>
          <table:table-cell table:style-name="ce150_tail_no_border" office:value-type="string" calcext:value-type="string">
            <text:p>902.3747-21</text:p>
          </table:table-cell>
          <table:table-cell table:style-name="ce150_tail_no_border" table:number-columns-repeated="2"/>
          <table:table-cell table:style-name="ce206_tail_no_border" table:formula="of:=HYPERLINK(&quot;https://www.emi-penza.ru/-/документы/продукция/завод_ЭМИ_все_реле.pdf&quot;; &quot;Их перечень есть на нашем сайте.&quot;)" office:value-type="string" office:string-value="Их перечень есть на нашем сайте." calcext:value-type="string">
            <text:p>Их перечень есть на нашем сайте.</text:p>
          </table:table-cell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12_tail_no_border"/>
          <table:table-cell table:style-name="ce67_tail_no_border" office:value-type="string" calcext:value-type="string">
            <text:p>983.3777-21</text:p>
          </table:table-cell>
          <table:table-cell table:style-name="ce152_tail_no_border" office:value-type="string" calcext:value-type="string">
            <text:p>903.3747-21</text:p>
          </table:table-cell>
          <table:table-cell table:style-name="ce166_tail_no_border" table:number-columns-repeated="2"/>
          <table:table-cell table:style-name="ce159_tail_no_border"/>
          <table:table-cell table:style-name="ce122_tail_no_border"/>
          <table:table-cell table:style-name="ce188_tail_no_border" table:number-columns-repeated="2"/>
          <table:table-cell table:style-name="ce122_tail_no_border" table:number-columns-repeated="2"/>
          <table:table-cell table:style-name="ce188_tail_no_border"/>
          <table:table-cell table:style-name="ce253_tail_no_border" table:number-columns-repeated="2"/>
          <table:table-cell table:number-columns-repeated="971"/>
        </table:table-row>
        <table:table-row table:style-name="ro25">
          <table:table-cell/>
          <table:table-cell table:style-name="ce3_tail_no_border"/>
          <table:table-cell table:number-columns-repeated="984"/>
        </table:table-row>
        <table:table-row table:style-name="ro18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автомобилей китайского производства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&quot;; &quot;46.3787-32-368-A-24&quot;)" office:value-type="string" office:string-value="46.3787-32-368-A-24" calcext:value-type="string">
            <text:p>46.3787-32-368-A-24</text:p>
          </table:table-cell>
          <table:table-cell table:style-name="ce111"/>
          <table:table-cell table:style-name="ce111" office:value-type="string" calcext:value-type="string">
            <text:p>YL-368-A-24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46.3787-32-368-A-24-R&quot;; &quot;46.3787-32-368-A-24-R&quot;)" office:value-type="string" office:string-value="46.3787-32-368-A-24-R" calcext:value-type="string">
            <text:p>46.3787-32-368-A-24-R</text:p>
          </table:table-cell>
          <table:table-cell table:style-name="ce111"/>
          <table:table-cell table:style-name="ce111" office:value-type="string" calcext:value-type="string">
            <text:p>YL-368-A-24-R 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5" calcext:value-type="float">
            <text:p>35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&quot;; &quot;64.3787-398-A-24&quot;)" office:value-type="string" office:string-value="64.3787-398-A-24" calcext:value-type="string">
            <text:p>64.3787-398-A-24</text:p>
          </table:table-cell>
          <table:table-cell table:style-name="ce111"/>
          <table:table-cell table:style-name="ce111" office:value-type="string" calcext:value-type="string">
            <text:p>YL-398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A-24-R&quot;; &quot;64.3787-398-A-24-R&quot;)" office:value-type="string" office:string-value="64.3787-398-A-24-R" calcext:value-type="string">
            <text:p>64.3787-398-A-24-R</text:p>
          </table:table-cell>
          <table:table-cell table:style-name="ce111"/>
          <table:table-cell table:style-name="ce111" office:value-type="string" calcext:value-type="string">
            <text:p>YL-398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12-R&quot;; &quot;64.3787-398-C-12-R&quot;)" office:value-type="string" office:string-value="64.3787-398-C-12-R" calcext:value-type="string">
            <text:p>64.3787-398-C-12-R</text:p>
          </table:table-cell>
          <table:table-cell table:style-name="ce111"/>
          <table:table-cell table:style-name="ce111" office:value-type="string" calcext:value-type="string">
            <text:p>YL-398-C-12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&quot;; &quot;64.3787-398-C-24&quot;)" office:value-type="string" office:string-value="64.3787-398-C-24" calcext:value-type="string">
            <text:p>64.3787-398-C-24</text:p>
          </table:table-cell>
          <table:table-cell table:style-name="ce111"/>
          <table:table-cell table:style-name="ce111" office:value-type="string" calcext:value-type="string">
            <text:p>YL-398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4.3787-398-C-24-R&quot;; &quot;64.3787-398-C-24-R&quot;)" office:value-type="string" office:string-value="64.3787-398-C-24-R" calcext:value-type="string">
            <text:p>64.3787-398-C-24-R</text:p>
          </table:table-cell>
          <table:table-cell table:style-name="ce111"/>
          <table:table-cell table:style-name="ce111" office:value-type="string" calcext:value-type="string">
            <text:p>YL-398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/>
          <table:table-cell table:style-name="ce187" office:value-type="float" office:value="572" calcext:value-type="float">
            <text:p>572</text:p>
          </table:table-cell>
          <table:table-cell table:style-name="ce187" table:number-columns-repeated="3"/>
          <table:table-cell table:style-name="ce187" office:value-type="float" office:value="200" calcext:value-type="float">
            <text:p>200</text:p>
          </table:table-cell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A-24-R&quot;; &quot;67.3787-309-A-24-R&quot;)" office:value-type="string" office:string-value="67.3787-309-A-24-R" calcext:value-type="string">
            <text:p>67.3787-309-A-24-R</text:p>
          </table:table-cell>
          <table:table-cell table:style-name="ce111"/>
          <table:table-cell table:style-name="ce111" office:value-type="string" calcext:value-type="string">
            <text:p>YL-309-А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&quot;; &quot;67.3787-309-C-24&quot;)" office:value-type="string" office:string-value="67.3787-309-C-24" calcext:value-type="string">
            <text:p>67.3787-309-C-24</text:p>
          </table:table-cell>
          <table:table-cell table:style-name="ce111"/>
          <table:table-cell table:style-name="ce111" office:value-type="string" calcext:value-type="string">
            <text:p>YL-309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67.3787-309-C-24-R&quot;; &quot;67.3787-309-C-24-R&quot;)" office:value-type="string" office:string-value="67.3787-309-C-24-R" calcext:value-type="string">
            <text:p>67.3787-309-C-24-R</text:p>
          </table:table-cell>
          <table:table-cell table:style-name="ce111"/>
          <table:table-cell table:style-name="ce111" office:value-type="string" calcext:value-type="string">
            <text:p>YL-309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&quot;; &quot;98.3777-314-A-24&quot;)" office:value-type="string" office:string-value="98.3777-314-A-24" calcext:value-type="string">
            <text:p>98.3777-314-A-24</text:p>
          </table:table-cell>
          <table:table-cell table:style-name="ce111"/>
          <table:table-cell table:style-name="ce111" office:value-type="string" calcext:value-type="string">
            <text:p>YL-314-А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A-24-D&quot;; &quot;98.3777-314-A-24-D&quot;)" office:value-type="string" office:string-value="98.3777-314-A-24-D" calcext:value-type="string">
            <text:p>98.3777-314-A-24-D</text:p>
          </table:table-cell>
          <table:table-cell table:style-name="ce111"/>
          <table:table-cell table:style-name="ce111" office:value-type="string" calcext:value-type="string">
            <text:p>YL-314-А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&quot;; &quot;98.3777-314-C-24&quot;)" office:value-type="string" office:string-value="98.3777-314-C-24" calcext:value-type="string">
            <text:p>98.3777-314-C-24</text:p>
          </table:table-cell>
          <table:table-cell table:style-name="ce111"/>
          <table:table-cell table:style-name="ce111" office:value-type="string" calcext:value-type="string">
            <text:p>YL-314-C-24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D&quot;; &quot;98.3777-314-C-24-D&quot;)" office:value-type="string" office:string-value="98.3777-314-C-24-D" calcext:value-type="string">
            <text:p>98.3777-314-C-24-D</text:p>
          </table:table-cell>
          <table:table-cell table:style-name="ce111"/>
          <table:table-cell table:style-name="ce111" office:value-type="string" calcext:value-type="string">
            <text:p>YL-314-C-24-D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4-C-24-R&quot;; &quot;98.3777-314-C-24-R&quot;)" office:value-type="string" office:string-value="98.3777-314-C-24-R" calcext:value-type="string">
            <text:p>98.3777-314-C-24-R</text:p>
          </table:table-cell>
          <table:table-cell table:style-name="ce111"/>
          <table:table-cell table:style-name="ce111" office:value-type="string" calcext:value-type="string">
            <text:p>YL-314-C-24-R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4"/>
          <table:table-cell table:style-name="ce73" table:formula="of:=HYPERLINK(&quot;https://www.emi-penza.ru/p/98.3777-315-C-12&quot;; &quot;98.3777-315-C-12&quot;)" office:value-type="string" office:string-value="98.3777-315-C-12" calcext:value-type="string">
            <text:p>98.3777-315-C-12</text:p>
          </table:table-cell>
          <table:table-cell table:style-name="ce111"/>
          <table:table-cell table:style-name="ce111" office:value-type="string" calcext:value-type="string">
            <text:p>YL-315-С-12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33" calcext:value-type="float">
            <text:p>33</text:p>
          </table:table-cell>
          <table:table-cell table:style-name="ce187"/>
          <table:table-cell table:style-name="ce187" office:value-type="float" office:value="240" calcext:value-type="float">
            <text:p>240</text:p>
          </table:table-cell>
          <table:table-cell table:style-name="ce187" table:number-columns-repeated="4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75_tail_no_border_middle" table:formula="of:=HYPERLINK(&quot;https://www.emi-penza.ru/p/98.3777-315-C-24&quot;; &quot;98.3777-315-C-24&quot;)" office:value-type="string" office:string-value="98.3777-315-C-24" calcext:value-type="string">
            <text:p>98.3777-315-C-24</text:p>
          </table:table-cell>
          <table:table-cell table:style-name="ce122_tail_no_border_middle"/>
          <table:table-cell table:style-name="ce122_tail_no_border_middle" office:value-type="string" calcext:value-type="string">
            <text:p>YL-315-С-24</text:p>
          </table:table-cell>
          <table:table-cell table:style-name="ce122_tail_no_border_middle"/>
          <table:table-cell table:style-name="ce159_tail_no_border_middle"/>
          <table:table-cell table:style-name="ce122_tail_no_border_middle"/>
          <table:table-cell table:style-name="ce188_tail_no_border_middle" office:value-type="float" office:value="33" calcext:value-type="float">
            <text:p>33</text:p>
          </table:table-cell>
          <table:table-cell table:style-name="ce188_tail_no_border_middle"/>
          <table:table-cell table:style-name="ce188_tail_no_border_middle" office:value-type="float" office:value="240" calcext:value-type="float">
            <text:p>240</text:p>
          </table:table-cell>
          <table:table-cell table:style-name="ce188_tail_no_border_middle" table:number-columns-repeated="4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универсальные электромагнитные реле для монтажа на печатную плату</text:p>
          </table:table-cell>
          <table:table-cell table:style-name="ce120" table:number-columns-repeated="10"/>
          <table:table-cell table:style-name="ce382" table:number-columns-repeated="2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984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&quot;; &quot;ЭМИ 113.3.000&quot;)" office:value-type="string" office:string-value="ЭМИ 113.3.000" calcext:value-type="string">
            <text:p>ЭМИ 113.3.000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1&quot;; &quot;ЭМИ 113.3.000-01&quot;)" office:value-type="string" office:string-value="ЭМИ 113.3.000-01" calcext:value-type="string">
            <text:p>ЭМИ 113.3.000-01</text:p>
          </table:table-cell>
          <table:table-cell table:style-name="ce111"/>
          <table:table-cell table:style-name="ce111" office:value-type="string" calcext:value-type="string">
            <text:p>TRAW-12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113.3.000-02&quot;; &quot;ЭМИ 113.3.000-02&quot;)" office:value-type="string" office:string-value="ЭМИ 113.3.000-02" calcext:value-type="string">
            <text:p>ЭМИ 113.3.000-02</text:p>
          </table:table-cell>
          <table:table-cell table:style-name="ce111"/>
          <table:table-cell table:style-name="ce111" office:value-type="string" calcext:value-type="string">
            <text:p>TRAW-24VDC</text:p>
          </table:table-cell>
          <table:table-cell table:style-name="ce111"/>
          <table:table-cell table:style-name="ce158"/>
          <table:table-cell table:style-name="ce111"/>
          <table:table-cell table:style-name="ce187" office:value-type="float" office:value="7" calcext:value-type="float">
            <text:p>7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113.3.000-03&quot;; &quot;ЭМИ 113.3.000-03&quot;)" office:value-type="string" office:string-value="ЭМИ 113.3.000-03" calcext:value-type="string">
            <text:p>ЭМИ 113.3.000-03</text:p>
          </table:table-cell>
          <table:table-cell table:style-name="ce146"/>
          <table:table-cell table:style-name="ce146" office:value-type="string" calcext:value-type="string">
            <text:p>TRAW-24VDC</text:p>
          </table:table-cell>
          <table:table-cell table:style-name="ce146"/>
          <table:table-cell table:style-name="ce233"/>
          <table:table-cell table:style-name="ce146"/>
          <table:table-cell table:style-name="ce199" office:value-type="float" office:value="7" calcext:value-type="float">
            <text:p>7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2&quot;; &quot;ЭМИ 57.3.000-02&quot;)" office:value-type="string" office:string-value="ЭМИ 57.3.000-02" calcext:value-type="string">
            <text:p>ЭМИ 57.3.000-02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3" calcext:value-type="float">
            <text:p>13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3&quot;; &quot;ЭМИ 57.3.000-03&quot;)" office:value-type="string" office:string-value="ЭМИ 57.3.000-03" calcext:value-type="string">
            <text:p>ЭМИ 57.3.000-03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EMI_57.3.000-07&quot;; &quot;ЭМИ 57.3.000-07&quot;)" office:value-type="string" office:string-value="ЭМИ 57.3.000-07" calcext:value-type="string">
            <text:p>ЭМИ 57.3.000-07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14" calcext:value-type="float">
            <text:p>14</text:p>
          </table:table-cell>
          <table:table-cell table:style-name="ce187" table:number-columns-repeated="6"/>
          <table:table-cell table:number-columns-repeated="971"/>
        </table:table-row>
        <table:table-row table:style-name="ro23">
          <table:table-cell/>
          <table:table-cell table:style-name="ce12"/>
          <table:table-cell table:style-name="ce72" table:formula="of:=HYPERLINK(&quot;https://www.emi-penza.ru/p/EMI_57.3.000-09&quot;; &quot;ЭМИ 57.3.000-09&quot;)" office:value-type="string" office:string-value="ЭМИ 57.3.000-09" calcext:value-type="string">
            <text:p>ЭМИ 57.3.000-09</text:p>
          </table:table-cell>
          <table:table-cell table:style-name="ce146" table:number-columns-repeated="3"/>
          <table:table-cell table:style-name="ce233"/>
          <table:table-cell table:style-name="ce146"/>
          <table:table-cell table:style-name="ce199" office:value-type="float" office:value="12" calcext:value-type="float">
            <text:p>12</text:p>
          </table:table-cell>
          <table:table-cell table:style-name="ce199" table:number-columns-repeated="6"/>
          <table:table-cell table:number-columns-repeated="971"/>
        </table:table-row>
        <table:table-row table:style-name="ro24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67_671&quot;; &quot;серия 67 и 671 (замыкающие)&quot;)" office:value-type="string" office:string-value="серия 67 и 671 (замыкающие)" calcext:value-type="string">
            <text:p>серия 67 и 671 (замыкающие)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4_tail_no_border"/>
          <table:table-cell table:style-name="ce52_tail_no_border_middle" table:formula="of:=HYPERLINK(&quot;https://www.emi-penza.ru/p/67_671_2&quot;; &quot;серия 67 и 671 (переключающие)&quot;)" office:value-type="string" office:string-value="серия 67 и 671 (переключающие)" calcext:value-type="string">
            <text:p>серия 67 и 671 (переключающие)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17">
          <table:table-cell/>
          <table:table-cell table:style-name="ce3_tail_no_border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9">
          <table:table-cell/>
          <table:table-cell table:style-name="ce3"/>
          <table:table-cell table:style-name="ce48" office:value-type="string" calcext:value-type="string">
            <text:p>другая продукция</text:p>
          </table:table-cell>
          <table:table-cell table:style-name="ce120" table:number-columns-repeated="5"/>
          <table:table-cell table:style-name="ce251" table:number-columns-repeated="7"/>
          <table:table-cell table:number-columns-repeated="971"/>
        </table:table-row>
        <table:table-row table:style-name="ro10">
          <table:table-cell/>
          <table:table-cell table:style-name="ce3"/>
          <table:table-cell table:number-columns-repeated="8"/>
          <table:table-cell table:style-name="ce225" table:number-columns-repeated="5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&quot;; &quot;71.9.000&quot;)" office:value-type="string" office:string-value="71.9.000" calcext:value-type="string">
            <text:p>71.9.000</text:p>
          </table:table-cell>
          <table:table-cell table:style-name="ce122" table:number-columns-repeated="3"/>
          <table:table-cell table:style-name="ce159"/>
          <table:table-cell table:style-name="ce122"/>
          <table:table-cell table:style-name="ce188" office:value-type="float" office:value="10" calcext:value-type="float">
            <text:p>10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18" office:value-type="string" calcext:value-type="string">
            <text:p>в блистерной упаковке</text:p>
          </table:table-cell>
          <table:table-cell table:style-name="ce189" office:value-type="float" office:value="14" calcext:value-type="float">
            <text:p>14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71.9.000-01&quot;; &quot;71.9.000-01&quot;)" office:value-type="string" office:string-value="71.9.000-01" calcext:value-type="string">
            <text:p>71.9.000-01</text:p>
          </table:table-cell>
          <table:table-cell table:style-name="ce122" table:number-columns-repeated="3"/>
          <table:table-cell table:style-name="ce159"/>
          <table:table-cell table:style-name="ce221"/>
          <table:table-cell table:style-name="ce188" office:value-type="float" office:value="18" calcext:value-type="float">
            <text:p>18</text:p>
          </table:table-cell>
          <table:table-cell table:style-name="ce188" office:value-type="float" office:value="250" calcext:value-type="float">
            <text:p>250</text:p>
          </table:table-cell>
          <table:table-cell table:style-name="ce188" table:number-columns-repeated="5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161"/>
          <table:table-cell table:style-name="ce222" office:value-type="string" calcext:value-type="string">
            <text:p>в блистерной упаковке</text:p>
          </table:table-cell>
          <table:table-cell table:style-name="ce189" office:value-type="float" office:value="22" calcext:value-type="float">
            <text:p>22</text:p>
          </table:table-cell>
          <table:table-cell table:style-name="ce189"/>
          <table:table-cell table:style-name="ce189" office:value-type="float" office:value="50" calcext:value-type="float">
            <text:p>50</text:p>
          </table:table-cell>
          <table:table-cell table:style-name="ce189"/>
          <table:table-cell table:style-name="ce189" office:value-type="float" office:value="200" calcext:value-type="float">
            <text:p>200</text:p>
          </table:table-cell>
          <table:table-cell table:style-name="ce189" table:number-columns-repeated="2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0&quot;; &quot;Г222-10&quot;)" office:value-type="string" office:string-value="Г222-10" calcext:value-type="string">
            <text:p>Г222-10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0" calcext:value-type="float">
            <text:p>20</text:p>
          </table:table-cell>
          <table:table-cell table:style-name="ce187" table:number-columns-repeated="2"/>
          <table:table-cell table:style-name="ce187" office:value-type="float" office:value="200" calcext:value-type="float">
            <text:p>200</text:p>
          </table:table-cell>
          <table:table-cell table:style-name="ce187" table:number-columns-repeated="3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G222-11&quot;; &quot;Г222-11&quot;)" office:value-type="string" office:string-value="Г222-11" calcext:value-type="string">
            <text:p>Г222-11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office:value-type="float" office:value="25" calcext:value-type="float">
            <text:p>25</text:p>
          </table:table-cell>
          <table:table-cell table:style-name="ce187" office:value-type="float" office:value="100" calcext:value-type="float">
            <text:p>100</text:p>
          </table:table-cell>
          <table:table-cell table:style-name="ce187" table:number-columns-repeated="5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zaklepki_i_kontakty&quot;; &quot;заклёпки и контакты&quot;)" office:value-type="string" office:string-value="заклёпки и контакты" calcext:value-type="string">
            <text:p>заклёпки и контакты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koltza&quot;; &quot;кольца&quot;)" office:value-type="string" office:string-value="кольца" calcext:value-type="string">
            <text:p>кольц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0" table:formula="of:=HYPERLINK(&quot;https://www.emi-penza.ru/p/korpusa&quot;; &quot;пластмассовые корпуса&quot;)" office:value-type="string" office:string-value="пластмассовые корпуса" calcext:value-type="string">
            <text:p>пластмассовые корпуса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23">
          <table:table-cell/>
          <table:table-cell table:style-name="ce12"/>
          <table:table-cell table:style-name="ce54" table:formula="of:=HYPERLINK(&quot;https://www.emi-penza.ru/p/poplavky&quot;; &quot;поплавки&quot;)" office:value-type="string" office:string-value="поплавки" calcext:value-type="string">
            <text:p>поплавки</text:p>
          </table:table-cell>
          <table:table-cell table:style-name="ce111" table:number-columns-repeated="3"/>
          <table:table-cell table:style-name="ce158"/>
          <table:table-cell table:style-name="ce111"/>
          <table:table-cell table:style-name="ce187" table:number-columns-repeated="7"/>
          <table:table-cell table:number-columns-repeated="971"/>
        </table:table-row>
        <table:table-row table:style-name="ro8">
          <table:table-cell/>
          <table:table-cell table:style-name="ce17"/>
          <table:table-cell table:style-name="ce52" table:formula="of:=HYPERLINK(&quot;https://www.emi-penza.ru/p/pruzhiny&quot;; &quot;пружины&quot;)" office:value-type="string" office:string-value="пружины" calcext:value-type="string">
            <text:p>пружины</text:p>
          </table:table-cell>
          <table:table-cell/>
          <table:table-cell table:style-name="ce122" table:number-columns-repeated="2"/>
          <table:table-cell table:style-name="ce217"/>
          <table:table-cell table:style-name="ce122"/>
          <table:table-cell table:style-name="ce188" table:number-columns-repeated="7"/>
          <table:table-cell table:number-columns-repeated="971"/>
        </table:table-row>
        <table:table-row table:style-name="ro15">
          <table:table-cell/>
          <table:table-cell table:style-name="ce3"/>
          <table:table-cell table:style-name="ce44"/>
          <table:table-cell table:style-name="ce123" table:number-columns-repeated="3"/>
          <table:table-cell table:style-name="ce204"/>
          <table:table-cell table:style-name="ce123"/>
          <table:table-cell table:style-name="ce189" table:number-columns-repeated="7"/>
          <table:table-cell table:number-columns-repeated="971"/>
        </table:table-row>
        <table:table-row table:style-name="ro23">
          <table:table-cell/>
          <table:table-cell table:style-name="ce12_tail_no_border_middle"/>
          <table:table-cell table:style-name="ce52_tail_no_border_middle" table:formula="of:=HYPERLINK(&quot;https://www.emi-penza.ru/p/tamponnaya_pechat&quot;; &quot;тампонная печать&quot;)" office:value-type="string" office:string-value="тампонная печать" calcext:value-type="string">
            <text:p>тампонная печать</text:p>
          </table:table-cell>
          <table:table-cell table:style-name="ce122_tail_no_border_middle" table:number-columns-repeated="3"/>
          <table:table-cell table:style-name="ce159_tail_no_border_middle"/>
          <table:table-cell table:style-name="ce122_tail_no_border_middle"/>
          <table:table-cell table:style-name="ce188_tail_no_border_middle" table:number-columns-repeated="7"/>
          <table:table-cell table:number-columns-repeated="971"/>
        </table:table-row>
        <table:table-row table:style-name="ro26">
          <table:table-cell/>
          <table:table-cell table:style-name="ce3_tail_no_border"/>
          <table:table-cell table:number-columns-repeated="984"/>
        </table:table-row>
        <table:table-row table:style-name="ro9">
          <table:table-cell/>
          <table:table-cell table:style-name="ce20"/>
          <table:table-cell table:style-name="ce76" office:value-type="string" calcext:value-type="string">
            <text:p>разработка новой продукции</text:p>
          </table:table-cell>
          <table:table-cell table:style-name="ce153" table:number-columns-repeated="10"/>
          <table:table-cell table:style-name="ce317" table:number-columns-repeated="2"/>
          <table:table-cell table:style-name="ce20"/>
          <table:table-cell table:number-columns-repeated="970"/>
        </table:table-row>
        <table:table-row table:style-name="ro10">
          <table:table-cell/>
          <table:table-cell table:style-name="ce20"/>
          <table:table-cell table:style-name="ce78"/>
          <table:table-cell table:style-name="ce20" table:number-columns-repeated="3"/>
          <table:table-cell table:style-name="ce208"/>
          <table:table-cell table:style-name="ce20"/>
          <table:table-cell table:style-name="ce236" table:number-columns-repeated="2"/>
          <table:table-cell table:style-name="ce20">
            <draw:frame table:end-cell-address="'транспортная упаковка'.O509" table:end-x="0.8004in" table:end-y="0.798in" draw:z-index="2" draw:name="Image 1" draw:style-name="gr3" draw:text-style-name="P2" svg:width="3.3146in" svg:height="0.7996in" svg:x="0.7946in" svg:y="0.0382in">
              <draw:image xlink:href="Pictures/10000001000004B00000012C51AF184D.png" xlink:type="simple" xlink:show="embed" xlink:actuate="onLoad" draw:mime-type="image/png">
                <text:p/>
              </draw:image>
            </draw:frame>
          </table:table-cell>
          <table:table-cell table:style-name="ce20"/>
          <table:table-cell table:style-name="ce20"/>
          <table:table-cell table:style-name="ce318" table:number-columns-repeated="2"/>
          <table:table-cell table:style-name="ce20"/>
          <table:table-cell table:number-columns-repeated="970"/>
        </table:table-row>
        <table:table-row table:style-name="ro27">
          <table:table-cell/>
          <table:table-cell table:style-name="ce20"/>
          <table:table-cell table:style-name="ce93" office:value-type="string" calcext:value-type="string" table:number-columns-spanned="9" table:number-rows-spanned="1">
            <text:p>Мы разрабатываем новые модели датчиков, регуляторов напряжения и реле по техническому заданию заказчика. Между началом проектирования и запуском серийного производства проходит от 10 дней до двух месяцев. Все технологические этапы на нашем предприятии проводятся исключительно в собственных цехах, поэтому нам удаётся избавиться от многих накладных издержек и быть полностью уверенными в качестве продукции.</text:p>
          </table:table-cell>
          <table:covered-table-cell table:number-columns-repeated="3" table:style-name="ce152"/>
          <table:covered-table-cell table:style-name="ce200"/>
          <table:covered-table-cell table:style-name="ce152"/>
          <table:covered-table-cell table:number-columns-repeated="2" table:style-name="ce254"/>
          <table:covered-table-cell table:style-name="ce152"/>
          <table:table-cell table:style-name="ce152" table:number-columns-repeated="2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8">
          <table:table-cell/>
          <table:table-cell table:style-name="ce20"/>
          <table:table-cell table:style-name="ce99" office:value-type="string" calcext:value-type="string">
            <text:p>Если вы задумываетесь о замене поставщика или ищете аналог импортного компонента, будем рады обсудить вашу задачу и решить её.</text:p>
          </table:table-cell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 table:number-columns-repeated="2"/>
          <table:table-cell table:style-name="ce20"/>
          <table:table-cell table:number-columns-repeated="970"/>
        </table:table-row>
        <table:table-row table:style-name="ro29">
          <table:table-cell/>
          <table:table-cell table:style-name="ce20"/>
          <table:table-cell table:style-name="ce81"/>
          <table:table-cell table:style-name="ce152" table:number-columns-repeated="3"/>
          <table:table-cell table:style-name="ce200"/>
          <table:table-cell table:style-name="ce152"/>
          <table:table-cell table:style-name="ce254" table:number-columns-repeated="2"/>
          <table:table-cell table:style-name="ce152" table:number-columns-repeated="3"/>
          <table:table-cell table:style-name="ce319"/>
          <table:table-cell table:style-name="ce324"/>
          <table:table-cell table:style-name="ce20"/>
          <table:table-cell table:number-columns-repeated="970"/>
        </table:table-row>
        <table:table-row table:style-name="ro30">
          <table:table-cell/>
          <table:table-cell table:style-name="ce3"/>
          <table:table-cell table:style-name="ce84" office:value-type="string" calcext:value-type="string">
            <text:p>версия от 30 июля 2026 года, правки от 24 августа</text:p>
          </table:table-cell>
          <table:table-cell table:number-columns-repeated="3"/>
          <table:table-cell table:style-name="ce26"/>
          <table:table-cell table:number-columns-repeated="5"/>
          <table:table-cell table:style-name="ce272"/>
          <table:table-cell table:number-columns-repeated="973"/>
        </table:table-row>
        <table:table-row table:style-name="ro1">
          <table:table-cell/>
          <table:table-cell table:style-name="ce3"/>
          <table:table-cell office:value-type="string" calcext:value-type="string">
            <text:p>ячейки с названиями продукции — ссылки на страницы с описанием и фотографией</text:p>
          </table:table-cell>
          <table:table-cell table:number-columns-repeated="11"/>
          <table:table-cell table:style-name="ce325"/>
          <table:table-cell table:number-columns-repeated="971"/>
        </table:table-row>
        <table:table-row table:style-name="ro15">
          <table:table-cell/>
          <table:table-cell table:style-name="ce3"/>
          <table:table-cell table:number-columns-repeated="4"/>
          <table:table-cell table:style-name="ce26"/>
          <table:table-cell table:number-columns-repeated="979"/>
        </table:table-row>
        <table:table-row table:style-name="ro31">
          <table:table-cell/>
          <table:table-cell table:style-name="ce3"/>
          <table:table-cell table:style-name="ce85" table:formula="of:=HYPERLINK(&quot;https://www.emi-penza.ru/products&quot;; &quot;Каталог продукции на сайте ЭМИ&quot;)" office:value-type="string" office:string-value="Каталог продукции на сайте ЭМИ" calcext:value-type="string" table:number-columns-spanned="5" table:number-rows-spanned="1">
            <text:p>Каталог продукции на сайте ЭМИ</text:p>
          </table:table-cell>
          <table:covered-table-cell table:number-columns-repeated="3" table:style-name="ce156"/>
          <table:covered-table-cell table:style-name="ce26"/>
          <table:table-cell table:number-columns-repeated="979"/>
        </table:table-row>
        <table:table-row table:style-name="ro32">
          <table:table-cell/>
          <table:table-cell table:style-name="ce3"/>
          <table:table-cell table:number-columns-repeated="984"/>
        </table:table-row>
        <table:table-row table:style-name="ro1" table:number-rows-repeated="187">
          <table:table-cell/>
          <table:table-cell table:style-name="ce3"/>
          <table:table-cell table:number-columns-repeated="984"/>
        </table:table-row>
        <table:table-row table:style-name="ro1" table:number-rows-repeated="1047874">
          <table:table-cell table:number-columns-repeated="986"/>
        </table:table-row>
        <table:table-row table:style-name="ro1">
          <table:table-cell table:number-columns-repeated="986"/>
        </table:table-row>
      </table:table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.AppleSystemUIFont" svg:font-family=".AppleSystemUIFont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adornments="Regular" style:font-family-generic="swiss" style:font-pitch="variable"/>
    <style:font-face style:name="Arial2" svg:font-family="Arial" style:font-family-generic="swiss"/>
    <style:font-face style:name="Arial3" svg:font-family="Arial"/>
    <style:font-face style:name="Calibri" svg:font-family="Calibri" style:font-family-generic="roman" style:font-pitch="variable"/>
    <style:font-face style:name="Calibri1" svg:font-family="Calibri" style:font-family-generic="swiss"/>
    <style:font-face style:name="Helvetica" svg:font-family="Helvetica" style:font-family-generic="swiss"/>
    <style:font-face style:name="HelveticaNeue" svg:font-family="HelveticaNeue"/>
    <style:font-face style:name="Liberation Sans" svg:font-family="'Liberation Sans'" style:font-family-generic="swiss" style:font-pitch="variable"/>
    <style:font-face style:name="Liberation Sans Narrow" svg:font-family="'Liberation Sans Narrow'" style:font-family-generic="swiss" style:font-pitch="variable"/>
    <style:font-face style:name="PingFang SC" svg:font-family="'PingFang S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4906in"/>
      <style:text-properties style:font-name="Arial" fo:font-size="10pt" fo:language="ru" fo:country="RU" style:font-name-asian="Arial Unicode MS" style:font-size-asian="10pt" style:language-asian="zxx" style:country-asian="none" style:font-name-complex="Tahoma" style:font-size-complex="10pt" style:language-complex="zxx" style:country-complex="none"/>
    </style:default-style>
    <style:default-style style:family="graphic">
      <style:graphic-properties svg:stroke-color="#000000" draw:fill-color="#99ccff" fo:wrap-option="no-wrap" draw:shadow-offset-x="0.1181in" draw:shadow-offset-y="0.1181in" style:writing-mode="page"/>
      <style:paragraph-properties style:text-autospace="ideograph-alpha" style:punctuation-wrap="simple" style:line-break="strict" loext:tab-stop-distance="0in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ru" fo:country="RU" style:letter-kerning="true" style:font-name-asian="Tahoma" style:font-size-asian="24pt" style:language-asian="zxx" style:country-asian="none" style:font-name-complex="Tahoma" style:font-size-complex="24pt" style:language-complex="zxx" style:country-complex="none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Arial" fo:font-family="Arial" style:font-family-generic="swiss" style:font-pitch="variable" fo:font-size="10pt" style:font-name-asian="Arial Unicode MS" style:font-family-asian="'Arial Unicode MS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0P0" style:volatile="true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3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30P0"/>
    </number:currency-style>
    <number:time-style style:name="N131">
      <number:hours/>
      <number:text>:</number:text>
      <number:minutes number:style="long"/>
      <number:text> </number:text>
      <number:am-pm/>
    </number:time-style>
    <number:number-style style:name="N132P0" style:volatile="true">
      <number:number number:decimal-places="0" number:min-decimal-places="0" number:min-integer-digits="1" number:grouping="true"/>
    </number:number-style>
    <number:number-style style:name="N132">
      <number:text>-</number:text>
      <number:number number:decimal-places="0" number:min-decimal-places="0" number:min-integer-digits="1" number:grouping="true"/>
      <style:map style:condition="value()&gt;=0" style:apply-style-name="N132P0"/>
    </number:number-style>
    <number:currency-style style:name="N134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4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4P0"/>
    </number:currency-style>
    <number:time-style style:name="N135">
      <number:minutes number:style="long"/>
      <number:text>:</number:text>
      <number:seconds number:style="long"/>
    </number:time-style>
    <number:date-style style:name="N136">
      <number:day-of-week number:calendar="jewish" number:style="long"/>
      <number:text> </number:text>
      <number:day number:calendar="jewish"/>
      <number:text> </number:text>
      <number:month number:calendar="jewish" number:style="long" number:textual="true"/>
      <number:text> </number:text>
      <number:year number:calendar="jewish" number:style="long"/>
    </number:date-style>
    <number:currency-style style:name="N137P0" style:volatile="true">
      <number:number number:decimal-places="0" number:min-decimal-places="0" number:min-integer-digits="1" number:grouping="true"/>
      <number:text> </number:text>
      <number:currency-symbol number:language="ru" number:country="RU">р.</number:currency-symbol>
    </number:currency-style>
    <number:currency-style style:name="N137">
      <number:text>-</number:text>
      <number:number number:decimal-places="0" number:min-decimal-places="0" number:min-integer-digits="1" number:grouping="true"/>
      <number:text> </number:text>
      <number:currency-symbol number:language="ru" number:country="RU">р.</number:currency-symbol>
      <style:map style:condition="value()&gt;=0" style:apply-style-name="N137P0"/>
    </number:currency-style>
    <number:number-style style:name="N139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39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39P0"/>
    </number:number-style>
    <number:number-style style:name="N143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P0" style:volatile="true">
      <number:number number:decimal-places="2" number:min-decimal-places="2" number:min-integer-digits="1" number:grouping="true"/>
    </number:number-style>
    <number:number-style style:name="N144">
      <number:text>-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5">
      <number:number number:decimal-places="2" number:min-decimal-places="2" number:min-integer-digits="1"/>
      <number:text> р..</number:text>
    </number:number-style>
    <number:date-style style:name="N146">
      <number:day number:style="long"/>
      <number:text>-</number:text>
      <number:month number:textual="true"/>
      <number:text>-</number:text>
      <number:year/>
    </number:date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2" number:min-decimal-places="2" number:min-integer-digits="1"/>
      <number:text> кг</number:text>
    </number:number-style>
    <number:date-style style:name="N152">
      <number:day number:style="long"/>
      <number:text>-</number:text>
      <number:month number:textual="true"/>
    </number:date-style>
    <number:number-style style:name="N154P0" style:volatile="true">
      <number:number number:decimal-places="2" number:min-decimal-places="2" number:min-integer-digits="1" number:grouping="true"/>
      <number:text> р.</number:text>
    </number:number-style>
    <number:number-style style:name="N154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154P0"/>
    </number:number-style>
    <number:number-style style:name="N155">
      <number:number number:decimal-places="2" number:min-decimal-places="2" number:min-integer-digits="1"/>
      <number:text> р</number:text>
    </number:number-style>
    <number:number-style style:name="N156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56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56P0"/>
    </number:number-style>
    <number:number-style style:name="N160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0P2" style:volatile="true">
      <number:text> £</number:text>
      <number:fill-character> </number:fill-character>
      <number:text>- </number:text>
    </number:number-style>
    <number:text-style style:name="N160"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2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2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2P0"/>
    </number:number-style>
    <number:number-style style:name="N163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64P0" style:volatile="true">
      <number:number number:decimal-places="0" number:min-decimal-places="0" number:min-integer-digits="1" number:grouping="true"/>
    </number:number-style>
    <number:number-style style:name="N16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4P0"/>
    </number:number-style>
    <number:number-style style:name="N165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65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65P0"/>
    </number:number-style>
    <number:number-style style:name="N166">
      <number:number number:decimal-places="1" number:min-decimal-places="1" number:min-integer-digits="1" number:grouping="true"/>
    </number:number-style>
    <number:currency-style style:name="N167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68"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68P0"/>
    </number:currency-style>
    <number:number-style style:name="N172P0" style:volatile="true">
      <number:text> $</number:text>
      <number:number number:decimal-places="0" number:min-decimal-places="0" number:min-integer-digits="1" number:grouping="true"/>
      <number:text> </number:text>
    </number:number-style>
    <number:number-style style:name="N172P1" style:volatile="true">
      <number:text> $(</number:text>
      <number:number number:decimal-places="0" number:min-decimal-places="0" number:min-integer-digits="1" number:grouping="true"/>
      <number:text>)</number:text>
    </number:number-style>
    <number:number-style style:name="N172P2" style:volatile="true">
      <number:text> $-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time-style style:name="N173">
      <number:minutes number:style="long"/>
      <number:text>:</number:text>
      <number:seconds number:style="long"/>
      <number:text>.</number:text>
    </number:time-style>
    <number:time-style style:name="N174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75">
      <number:number number:decimal-places="0" number:min-decimal-places="0" number:min-integer-digits="2" number:grouping="true"/>
      <number:text> кг</number:text>
    </number:number-style>
    <number:date-style style:name="N176">
      <number:month number:textual="true"/>
      <number:text>-</number:text>
      <number:year/>
    </number:date-style>
    <number:number-style style:name="N18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4P0" style:volatile="true">
      <number:text> $</number:text>
      <number:number number:decimal-places="2" number:min-decimal-places="2" number:min-integer-digits="1" number:grouping="true"/>
      <number:text> </number:text>
    </number:number-style>
    <number:number-style style:name="N184P1" style:volatile="true">
      <number:text> $(</number:text>
      <number:number number:decimal-places="2" number:min-decimal-places="2" number:min-integer-digits="1" number:grouping="true"/>
      <number:text>)</number:text>
    </number:number-style>
    <number:number-style style:name="N184P2" style:volatile="true">
      <number:text> $-</number:text>
      <number:number number:decimal-places="0" number:min-decimal-places="0" number:min-integer-digits="0"/>
      <number:text> </number:text>
    </number:number-style>
    <number:text-style style:name="N184">
      <number:text-content/>
      <number:text> </number:text>
      <style:map style:condition="value()&gt;0" style:apply-style-name="N184P0"/>
      <style:map style:condition="value()&lt;0" style:apply-style-name="N184P1"/>
      <style:map style:condition="value()=0" style:apply-style-name="N184P2"/>
    </number:text-style>
    <number:date-style style:name="N185">
      <number:day-of-week number:calendar="jewish" number:style="long"/>
      <number:text> </number:text>
      <number:month number:calendar="jewish" number:style="long" number:textual="true"/>
      <number:text> </number:text>
      <number:day number:calendar="jewish"/>
      <number:text> </number:text>
      <number:year number:calendar="jewish" number:style="long"/>
    </number:date-style>
    <number:number-style style:name="N186">
      <number:number number:decimal-places="0" number:min-decimal-places="0" number:min-integer-digits="0"/>
    </number:number-style>
    <number:number-style style:name="N190P0" style:volatile="true">
      <number:number number:decimal-places="0" number:min-decimal-places="0" number:min-integer-digits="1" number:grouping="true"/>
      <number:text> </number:text>
    </number:number-style>
    <number:number-style style:name="N190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90P2" style:volatile="true">
      <number:text> - </number:text>
    </number:number-style>
    <number:text-style style:name="N190">
      <number:text-content/>
      <number:text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currency-style style:name="N191P0" style:volatile="true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currency-style style:name="N19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.</number:currency-symbol>
      <style:map style:condition="value()&gt;=0" style:apply-style-name="N191P0"/>
    </number:currency-style>
    <number:number-style style:name="N192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2P2" style:volatile="true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2">
      <number:text> </number:text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currency-style style:name="N193">
      <number:number number:decimal-places="1" number:min-decimal-places="1" number:min-integer-digits="1" number:grouping="true"/>
      <number:text> </number:text>
      <number:currency-symbol>кг.</number:currency-symbol>
    </number:currency-style>
    <number:number-style style:name="N194">
      <number:scientific-number number:decimal-places="1" number:min-decimal-places="1" number:min-integer-digits="1" number:min-exponent-digits="1" number:exponent-interval="3" number:forced-exponent-sign="true"/>
    </number:number-style>
    <number:time-style style:name="N195">
      <number:minutes number:style="long"/>
      <number:text>:</number:text>
      <number:seconds number:style="long" number:decimal-places="1"/>
    </number:time-style>
    <number:number-style style:name="N196">
      <number:number number:decimal-places="2" number:min-decimal-places="2" number:min-integer-digits="0"/>
    </number:number-style>
    <number:number-style style:name="N19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7P2" style:volatile="true">
      <number:text> </number:text>
      <number:fill-character> </number:fill-character>
      <number:text>- </number:text>
    </number:number-style>
    <number:text-style style:name="N197">
      <number:text> </number:text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1" number:min-decimal-places="1" number:min-integer-digits="1"/>
    </number:number-style>
    <number:number-style style:name="N199P0" style:volatile="true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1" style:volatile="true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9P2" style:volatile="true">
      <number:text> £</number:text>
      <number:fill-character> </number:fill-character>
      <number:text>- </number:text>
    </number:number-style>
    <number:text-style style:name="N199">
      <number:text> </number:text>
      <number:text-content/>
      <number:text> </number:text>
      <style:map style:condition="value()&gt;0" style:apply-style-name="N199P0"/>
      <style:map style:condition="value()&lt;0" style:apply-style-name="N199P1"/>
      <style:map style:condition="value()=0" style:apply-style-name="N199P2"/>
    </number:text-style>
    <number:number-style style:name="N200P0" style:volatile="true">
      <number:number number:decimal-places="2" number:min-decimal-places="2" number:min-integer-digits="1" number:grouping="true"/>
    </number:number-style>
    <number:number-style style:name="N20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0P0"/>
    </number:number-style>
    <number:number-style style:name="N204P0" style:volatile="true">
      <number:number number:decimal-places="2" number:min-decimal-places="2" number:min-integer-digits="1" number:grouping="true"/>
      <number:text> </number:text>
    </number:number-style>
    <number:number-style style:name="N204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204P2" style:volatile="true">
      <number:text>-</number:text>
      <number:number number:decimal-places="0" number:min-decimal-places="0" number:min-integer-digits="0"/>
      <number:text> </number:text>
    </number:number-style>
    <number:text-style style:name="N204">
      <number:text-content/>
      <number:text> </number:text>
      <style:map style:condition="value()&gt;0" style:apply-style-name="N204P0"/>
      <style:map style:condition="value()&lt;0" style:apply-style-name="N204P1"/>
      <style:map style:condition="value()=0" style:apply-style-name="N204P2"/>
    </number:text-style>
    <number:number-style style:name="N205">
      <number:number number:decimal-places="1" number:min-decimal-places="1" number:min-integer-digits="1"/>
      <number:text> кг</number:text>
    </number:number-style>
    <number:number-style style:name="N20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time-style style:name="N207" number:truncate-on-overflow="false">
      <number:hours/>
      <number:text>:</number:text>
      <number:minutes number:style="long"/>
      <number:text>:</number:text>
      <number:seconds number:style="long"/>
    </number:time-style>
    <number:number-style style:name="N20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09">
      <number:text> </number:text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number-style style:name="N211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1P2" style:volatile="true">
      <number:text> £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211">
      <number:text> </number:text>
      <number:text-content/>
      <number:text> </number:text>
      <style:map style:condition="value()&gt;0" style:apply-style-name="N211P0"/>
      <style:map style:condition="value()&lt;0" style:apply-style-name="N211P1"/>
      <style:map style:condition="value()=0" style:apply-style-name="N211P2"/>
    </number:text-style>
    <number:number-style style:name="N21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number-style style:name="N215P0" style:volatile="true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1" style:volatile="true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15P2" style:volatile="true">
      <number:text> £</number:text>
      <number:fill-character> </number:fill-character>
      <number:text>-</number:text>
      <number:number number:decimal-places="0" number:min-decimal-places="0" number:min-integer-digits="2"/>
      <number:text> </number:text>
    </number:number-style>
    <number:text-style style:name="N215">
      <number:text> </number:text>
      <number:text-content/>
      <number:text> </number:text>
      <style:map style:condition="value()&gt;0" style:apply-style-name="N215P0"/>
      <style:map style:condition="value()&lt;0" style:apply-style-name="N215P1"/>
      <style:map style:condition="value()=0" style:apply-style-name="N215P2"/>
    </number:text-style>
    <number:number-style style:name="N217P0" style:volatile="true">
      <number:number number:decimal-places="0" number:min-decimal-places="0" number:min-integer-digits="1" number:grouping="true"/>
      <number:text>р.</number:text>
    </number:number-style>
    <number:number-style style:name="N217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7P0"/>
    </number:number-style>
    <number:number-style style:name="N218P0" style:volatile="true">
      <number:number number:decimal-places="0" number:min-decimal-places="0" number:min-integer-digits="1" number:grouping="true"/>
      <number:text>р.</number:text>
    </number:number-style>
    <number:number-style style:name="N218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218P0"/>
    </number:number-style>
    <number:number-style style:name="N220P0" style:volatile="true">
      <number:number number:decimal-places="2" number:min-decimal-places="2" number:min-integer-digits="1" number:grouping="true"/>
      <number:text>р.</number:text>
    </number:number-style>
    <number:number-style style:name="N220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0P0"/>
    </number:number-style>
    <number:number-style style:name="N221P0" style:volatile="true">
      <number:number number:decimal-places="2" number:min-decimal-places="2" number:min-integer-digits="1" number:grouping="true"/>
      <number:text>р.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221P0"/>
    </number:number-style>
    <number:date-style style:name="N222">
      <number:day number:style="long"/>
      <number:text>.</number:text>
      <number:month number:textual="true"/>
      <number:text>.</number:text>
      <number:year/>
    </number:date-style>
    <number:date-style style:name="N223">
      <number:month number:textual="true"/>
      <number:text>.</number:text>
      <number:year/>
    </number:date-style>
    <number:time-style style:name="N224">
      <number:hours/>
      <number:text>:</number:text>
      <number:minutes number:style="long"/>
    </number:time-style>
    <number:time-style style:name="N225">
      <number:hours/>
      <number:text>:</number:text>
      <number:minutes number:style="long"/>
      <number:text>:</number:text>
      <number:seconds number:style="long"/>
    </number:time-style>
    <number:date-style style:name="N2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228P0" style:volatile="true">
      <number:number number:decimal-places="0" number:min-decimal-places="0" number:min-integer-digits="1" number:grouping="true"/>
      <number:text>   </number:text>
    </number:number-style>
    <number:number-style style:name="N2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8P0"/>
    </number:number-style>
    <number:number-style style:name="N229P0" style:volatile="true">
      <number:number number:decimal-places="0" number:min-decimal-places="0" number:min-integer-digits="1" number:grouping="true"/>
      <number:text>   </number:text>
    </number:number-style>
    <number:number-style style:name="N2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29P0"/>
    </number:number-style>
    <number:number-style style:name="N231P0" style:volatile="true">
      <number:number number:decimal-places="2" number:min-decimal-places="2" number:min-integer-digits="1" number:grouping="true"/>
      <number:text>   </number:text>
    </number:number-style>
    <number:number-style style:name="N2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1P0"/>
    </number:number-style>
    <number:number-style style:name="N232P0" style:volatile="true">
      <number:number number:decimal-places="2" number:min-decimal-places="2" number:min-integer-digits="1" number:grouping="true"/>
      <number:text>   </number:text>
    </number:number-style>
    <number:number-style style:name="N2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32P0"/>
    </number:number-style>
    <number:number-style style:name="N2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36P2" style:volatile="true">
      <number:text> </number:text>
      <number:fill-character> </number:fill-character>
      <number:text>-    </number:text>
    </number:number-style>
    <number:text-style style:name="N236">
      <number:text> </number:text>
      <number:text-content/>
      <number:text> </number:text>
      <style:map style:condition="value()&gt;0" style:apply-style-name="N236P0"/>
      <style:map style:condition="value()&lt;0" style:apply-style-name="N236P1"/>
      <style:map style:condition="value()=0" style:apply-style-name="N236P2"/>
    </number:text-style>
    <number:number-style style:name="N2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240P2" style:volatile="true">
      <number:text> </number:text>
      <number:fill-character> </number:fill-character>
      <number:text>-р. </number:text>
    </number:number-style>
    <number:text-style style:name="N240">
      <number:text> </number:text>
      <number:text-content/>
      <number:text> </number:text>
      <style:map style:condition="value()&gt;0" style:apply-style-name="N240P0"/>
      <style:map style:condition="value()&lt;0" style:apply-style-name="N240P1"/>
      <style:map style:condition="value()=0" style:apply-style-name="N240P2"/>
    </number:text-style>
    <number:number-style style:name="N2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44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244">
      <number:text> </number:text>
      <number:text-content/>
      <number:text> </number:text>
      <style:map style:condition="value()&gt;0" style:apply-style-name="N244P0"/>
      <style:map style:condition="value()&lt;0" style:apply-style-name="N244P1"/>
      <style:map style:condition="value()=0" style:apply-style-name="N244P2"/>
    </number:text-style>
    <number:number-style style:name="N2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48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р. </number:text>
    </number:number-style>
    <number:text-style style:name="N248">
      <number:text> </number:text>
      <number:text-content/>
      <number:text> </number:text>
      <style:map style:condition="value()&gt;0" style:apply-style-name="N248P0"/>
      <style:map style:condition="value()&lt;0" style:apply-style-name="N248P1"/>
      <style:map style:condition="value()=0" style:apply-style-name="N248P2"/>
    </number:text-style>
    <number:number-style style:name="N250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50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    </number:text>
    </number:number-style>
    <number:text-style style:name="N250">
      <number:text> </number:text>
      <number:text-content/>
      <number:text> </number:text>
      <style:map style:condition="value()&gt;0" style:apply-style-name="N250P0"/>
      <style:map style:condition="value()&lt;0" style:apply-style-name="N250P1"/>
      <style:map style:condition="value()=0" style:apply-style-name="N250P2"/>
    </number:text-style>
    <number:number-style style:name="N252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252P2" style:volatile="true">
      <number:text> </number:text>
      <number:fill-character> </number:fill-character>
      <number:text>-</number:text>
      <number:number number:decimal-places="0" number:min-decimal-places="0" number:min-integer-digits="2"/>
      <number:text>р. </number:text>
    </number:number-style>
    <number:text-style style:name="N252">
      <number:text> </number:text>
      <number:text-content/>
      <number:text> </number:text>
      <style:map style:condition="value()&gt;0" style:apply-style-name="N252P0"/>
      <style:map style:condition="value()&lt;0" style:apply-style-name="N252P1"/>
      <style:map style:condition="value()=0" style:apply-style-name="N252P2"/>
    </number:text-style>
    <number:number-style style:name="N25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56P2" style:volatile="true">
      <number:text loext:blank-width-char="-"> </number:text>
      <number:fill-character> </number:fill-character>
      <number:text>- _-</number:text>
    </number:number-style>
    <number:text-style style:name="N256">
      <number:text loext:blank-width-char="-"> </number:text>
      <number:text-content/>
      <number:text loext:blank-width-char="-"> </number:text>
      <style:map style:condition="value()&gt;0" style:apply-style-name="N256P0"/>
      <style:map style:condition="value()&lt;0" style:apply-style-name="N256P1"/>
      <style:map style:condition="value()=0" style:apply-style-name="N256P2"/>
    </number:text-style>
    <number:number-style style:name="N26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6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60">
      <number:text loext:blank-width-char="-"> </number:text>
      <number:text-content/>
      <number:text loext:blank-width-char="-"> </number:text>
      <style:map style:condition="value()&gt;0" style:apply-style-name="N260P0"/>
      <style:map style:condition="value()&lt;0" style:apply-style-name="N260P1"/>
      <style:map style:condition="value()=0" style:apply-style-name="N260P2"/>
    </number:text-style>
    <number:number-style style:name="N2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62P2" style:volatile="true">
      <number:text> </number:text>
      <number:fill-character> </number:fill-character>
      <number:text>- _-</number:text>
    </number:number-style>
    <number:text-style style:name="N262">
      <number:text> </number:text>
      <number:text-content/>
      <number:text> </number:text>
      <style:map style:condition="value()&gt;0" style:apply-style-name="N262P0"/>
      <style:map style:condition="value()&lt;0" style:apply-style-name="N262P1"/>
      <style:map style:condition="value()=0" style:apply-style-name="N262P2"/>
    </number:text-style>
    <number:number-style style:name="N26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64P2" style:volatile="true">
      <number:text loext:blank-width-char="-"> </number:text>
      <number:fill-character> </number:fill-character>
      <number:text loext:blank-width-char="-1">- </number:text>
    </number:number-style>
    <number:text-style style:name="N264">
      <number:text loext:blank-width-char="-"> </number:text>
      <number:text-content/>
      <number:text loext:blank-width-char="-"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date-style style:name="N10129" number:language="en" number:country="US">
      <number:month/>
      <number:text>/</number:text>
      <number:day/>
      <number:text>/</number:text>
      <number:year number:style="long"/>
    </number:date-style>
    <number:date-style style:name="N10130" number:language="en" number:country="US">
      <number:day/>
      <number:text>-</number:text>
      <number:month number:textual="true"/>
      <number:text>-</number:text>
      <number:year/>
    </number:date-style>
    <number:date-style style:name="N10131" number:language="en" number:country="US">
      <number:day/>
      <number:text>-</number:text>
      <number:month number:textual="true"/>
    </number:date-style>
    <number:date-style style:name="N10132" number:language="en" number:country="US">
      <number:month number:textual="true"/>
      <number:text>-</number:text>
      <number:year/>
    </number:date-style>
    <number:time-style style:name="N10133" number:language="en" number:country="US">
      <number:hours/>
      <number:text>:</number:text>
      <number:minutes number:style="long"/>
      <number:text> </number:text>
      <number:am-pm/>
    </number:time-style>
    <number:time-style style:name="N10134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5" number:language="en" number:country="US">
      <number:hours/>
      <number:text>:</number:text>
      <number:minutes number:style="long"/>
    </number:time-style>
    <number:time-style style:name="N10136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7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9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39" number:language="en" number:country="US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9P0"/>
    </number:number-style>
    <number:number-style style:name="N10140P0" style:volatile="true" number:language="en" number:country="US">
      <number:number number:decimal-places="0" number:min-decimal-places="0" number:min-integer-digits="1" number:grouping="true"/>
      <number:text> </number:text>
    </number:number-style>
    <number:number-style style:name="N10140" number:language="en" number:country="US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40P0"/>
    </number:number-style>
    <number:number-style style:name="N10142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2" number:language="en" number:country="US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2P0"/>
    </number:number-style>
    <number:number-style style:name="N10143P0" style:volatile="true" number:language="en" number:country="US">
      <number:number number:decimal-places="2" number:min-decimal-places="2" number:min-integer-digits="1" number:grouping="true"/>
      <number:text> </number:text>
    </number:number-style>
    <number:number-style style:name="N10143" number:language="en" number:country="US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43P0"/>
    </number:number-style>
    <number:currency-style style:name="N10145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5" number:language="en" number:country="US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5P0"/>
    </number:currency-style>
    <number:currency-style style:name="N10146P0" style:volatile="true" number:language="en" number:country="US">
      <number:currency-symbol/>
      <number:number number:decimal-places="0" number:min-decimal-places="0" number:min-integer-digits="1" number:grouping="true"/>
      <number:text> </number:text>
    </number:currency-style>
    <number:currency-style style:name="N10146" number:language="en" number:country="US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0146P0"/>
    </number:currency-style>
    <number:currency-style style:name="N10148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8" number:language="en" number:country="US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8P0"/>
    </number:currency-style>
    <number:currency-style style:name="N10149P0" style:volatile="true" number:language="en" number:country="US">
      <number:currency-symbol/>
      <number:number number:decimal-places="2" number:min-decimal-places="2" number:min-integer-digits="1" number:grouping="true"/>
      <number:text> </number:text>
    </number:currency-style>
    <number:currency-style style:name="N10149" number:language="en" number:country="US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0149P0"/>
    </number:currency-style>
    <number:date-style style:name="N20119" number:language="en" number:country="GB">
      <number:day number:style="long"/>
      <number:text>-</number:text>
      <number:month number:textual="true"/>
      <number:text>-</number:text>
      <number:year/>
    </number:date-style>
    <number:date-style style:name="N20120" number:language="en" number:country="GB">
      <number:day number:style="long"/>
      <number:text>-</number:text>
      <number:month number:textual="true"/>
    </number:date-style>
    <number:date-style style:name="N20121" number:language="en" number:country="GB">
      <number:month number:textual="true"/>
      <number:text>-</number:text>
      <number:year/>
    </number:date-style>
    <number:time-style style:name="N20122" number:language="en" number:country="GB">
      <number:hours/>
      <number:text>:</number:text>
      <number:minutes number:style="long"/>
      <number:text> </number:text>
      <number:am-pm/>
    </number:time-style>
    <number:time-style style:name="N20123" number:language="en" number:country="GB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20124P0" style:volatile="true" number:language="en" number:country="GB">
      <number:number number:decimal-places="0" number:min-decimal-places="0" number:min-integer-digits="1" number:grouping="true"/>
    </number:number-style>
    <number:number-style style:name="N20124" number:language="en" number:country="GB">
      <number:text>-</number:text>
      <number:number number:decimal-places="0" number:min-decimal-places="0" number:min-integer-digits="1" number:grouping="true"/>
      <style:map style:condition="value()&gt;=0" style:apply-style-name="N20124P0"/>
    </number:number-style>
    <number:number-style style:name="N20125P0" style:volatile="true" number:language="en" number:country="GB">
      <number:number number:decimal-places="0" number:min-decimal-places="0" number:min-integer-digits="1" number:grouping="true"/>
    </number:number-style>
    <number:number-style style:name="N20125" number:language="en" number:country="GB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20125P0"/>
    </number:number-style>
    <number:number-style style:name="N20126P0" style:volatile="true" number:language="en" number:country="GB">
      <number:number number:decimal-places="2" number:min-decimal-places="2" number:min-integer-digits="1" number:grouping="true"/>
    </number:number-style>
    <number:number-style style:name="N20126" number:language="en" number:country="GB">
      <number:text>-</number:text>
      <number:number number:decimal-places="2" number:min-decimal-places="2" number:min-integer-digits="1" number:grouping="true"/>
      <style:map style:condition="value()&gt;=0" style:apply-style-name="N20126P0"/>
    </number:number-style>
    <number:number-style style:name="N20127P0" style:volatile="true" number:language="en" number:country="GB">
      <number:number number:decimal-places="2" number:min-decimal-places="2" number:min-integer-digits="1" number:grouping="true"/>
    </number:number-style>
    <number:number-style style:name="N20127" number:language="en" number:country="GB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20127P0"/>
    </number:number-style>
    <number:number-style style:name="N20131P0" style:volatile="true" number:language="en" number:country="GB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1P2" style:volatile="true" number:language="en" number:country="GB">
      <number:fill-character> </number:fill-character>
      <number:text>- </number:text>
    </number:number-style>
    <number:text-style style:name="N20131" number:language="en" number:country="GB"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35P2" style:volatile="true" number:language="en" number:country="GB">
      <number:text> £</number:text>
      <number:fill-character> </number:fill-character>
      <number:text>- </number:text>
    </number:number-style>
    <number:text-style style:name="N20135" number:language="en" number:country="GB"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en" number:country="GB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39P2" style:volatile="true" number:language="en" number:country="GB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39" number:language="en" number:country="GB"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number:number-style style:name="N20143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43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43" number:language="en" number:country="GB">
      <number:text-content/>
      <number:text> </number:text>
      <style:map style:condition="value()&gt;0" style:apply-style-name="N20143P0"/>
      <style:map style:condition="value()&lt;0" style:apply-style-name="N20143P1"/>
      <style:map style:condition="value()=0" style:apply-style-name="N20143P2"/>
    </number:text-style>
    <number:number-style style:name="N20147P0" style:volatile="true" number:language="en" number:country="GB">
      <number:number number:decimal-places="0" number:min-decimal-places="0" number:min-integer-digits="1" number:grouping="true"/>
      <number:text> </number:text>
    </number:number-style>
    <number:number-style style:name="N20147P1" style:volatile="true" number:language="en" number:country="GB">
      <number:text>-</number:text>
      <number:number number:decimal-places="0" number:min-decimal-places="0" number:min-integer-digits="1" number:grouping="true"/>
      <number:text> </number:text>
    </number:number-style>
    <number:number-style style:name="N20147P2" style:volatile="true" number:language="en" number:country="GB">
      <number:text>- </number:text>
    </number:number-style>
    <number:text-style style:name="N20147" number:language="en" number:country="GB">
      <number:text-content/>
      <number:text> </number:text>
      <style:map style:condition="value()&gt;0" style:apply-style-name="N20147P0"/>
      <style:map style:condition="value()&lt;0" style:apply-style-name="N20147P1"/>
      <style:map style:condition="value()=0" style:apply-style-name="N20147P2"/>
    </number:text-style>
    <number:number-style style:name="N20151P0" style:volatile="true" number:language="en" number:country="GB">
      <number:text> £</number:text>
      <number:number number:decimal-places="0" number:min-decimal-places="0" number:min-integer-digits="1" number:grouping="true"/>
      <number:text> </number:text>
    </number:number-style>
    <number:number-style style:name="N20151P1" style:volatile="true" number:language="en" number:country="GB">
      <number:text>-£</number:text>
      <number:number number:decimal-places="0" number:min-decimal-places="0" number:min-integer-digits="1" number:grouping="true"/>
      <number:text> </number:text>
    </number:number-style>
    <number:number-style style:name="N20151P2" style:volatile="true" number:language="en" number:country="GB">
      <number:text> £- </number:text>
    </number:number-style>
    <number:text-style style:name="N20151" number:language="en" number:country="GB">
      <number:text-content/>
      <number:text> </number:text>
      <style:map style:condition="value()&gt;0" style:apply-style-name="N20151P0"/>
      <style:map style:condition="value()&lt;0" style:apply-style-name="N20151P1"/>
      <style:map style:condition="value()=0" style:apply-style-name="N20151P2"/>
    </number:text-style>
    <number:number-style style:name="N20155P0" style:volatile="true" number:language="en" number:country="GB">
      <number:number number:decimal-places="2" number:min-decimal-places="2" number:min-integer-digits="1" number:grouping="true"/>
      <number:text> </number:text>
    </number:number-style>
    <number:number-style style:name="N20155P1" style:volatile="true" number:language="en" number:country="GB">
      <number:text>-</number:text>
      <number:number number:decimal-places="2" number:min-decimal-places="2" number:min-integer-digits="1" number:grouping="true"/>
      <number:text> </number:text>
    </number:number-style>
    <number:number-style style:name="N20155P2" style:volatile="true" number:language="en" number:country="GB">
      <number:text>-</number:text>
      <number:number number:decimal-places="0" number:min-decimal-places="0" number:min-integer-digits="0"/>
      <number:text> </number:text>
    </number:number-style>
    <number:text-style style:name="N20155" number:language="en" number:country="GB">
      <number:text-content/>
      <number:text> </number:text>
      <style:map style:condition="value()&gt;0" style:apply-style-name="N20155P0"/>
      <style:map style:condition="value()&lt;0" style:apply-style-name="N20155P1"/>
      <style:map style:condition="value()=0" style:apply-style-name="N20155P2"/>
    </number:text-style>
    <number:number-style style:name="N20159P0" style:volatile="true" number:language="en" number:country="GB">
      <number:text> £</number:text>
      <number:number number:decimal-places="2" number:min-decimal-places="2" number:min-integer-digits="1" number:grouping="true"/>
      <number:text> </number:text>
    </number:number-style>
    <number:number-style style:name="N20159P1" style:volatile="true" number:language="en" number:country="GB">
      <number:text>-£</number:text>
      <number:number number:decimal-places="2" number:min-decimal-places="2" number:min-integer-digits="1" number:grouping="true"/>
      <number:text> </number:text>
    </number:number-style>
    <number:number-style style:name="N20159P2" style:volatile="true" number:language="en" number:country="GB">
      <number:text> £-</number:text>
      <number:number number:decimal-places="0" number:min-decimal-places="0" number:min-integer-digits="0"/>
      <number:text> </number:text>
    </number:number-style>
    <number:text-style style:name="N20159" number:language="en" number:country="GB">
      <number:text-content/>
      <number:text> </number:text>
      <style:map style:condition="value()&gt;0" style:apply-style-name="N20159P0"/>
      <style:map style:condition="value()&lt;0" style:apply-style-name="N20159P1"/>
      <style:map style:condition="value()=0" style:apply-style-name="N20159P2"/>
    </number:text-style>
    <number:number-style style:name="N20162P0" style:volatile="true" number:language="en" number:country="GB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1" style:volatile="true" number:language="en" number:country="GB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2P2" style:volatile="true" number:language="en" number:country="GB">
      <number:text> </number:text>
      <number:fill-character> </number:fill-character>
      <number:text>- </number:text>
    </number:number-style>
    <number:text-style style:name="N20162" number:language="en" number:country="GB">
      <number:text> </number:text>
      <number:text-content/>
      <number:text> </number:text>
      <style:map style:condition="value()&gt;0" style:apply-style-name="N20162P0"/>
      <style:map style:condition="value()&lt;0" style:apply-style-name="N20162P1"/>
      <style:map style:condition="value()=0" style:apply-style-name="N20162P2"/>
    </number:text-style>
    <number:number-style style:name="N20163P0" style:volatile="true" number:language="en" number:country="GB">
      <number:text> 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1" style:volatile="true" number:language="en" number:country="GB">
      <number:text>-£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0163P2" style:volatile="true" number:language="en" number:country="GB">
      <number:text> £</number:text>
      <number:fill-character> </number:fill-character>
      <number:text>- </number:text>
    </number:number-style>
    <number:text-style style:name="N20163" number:language="en" number:country="GB">
      <number:text> </number:text>
      <number:text-content/>
      <number:text> </number:text>
      <style:map style:condition="value()&gt;0" style:apply-style-name="N20163P0"/>
      <style:map style:condition="value()&lt;0" style:apply-style-name="N20163P1"/>
      <style:map style:condition="value()=0" style:apply-style-name="N20163P2"/>
    </number:text-style>
    <number:number-style style:name="N20166P0" style:volatile="true" number:language="en" number:country="GB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1" style:volatile="true" number:language="en" number:country="GB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6P2" style:volatile="true" number:language="en" number:country="GB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6" number:language="en" number:country="GB">
      <number:text> </number:text>
      <number:text-content/>
      <number:text> </number:text>
      <style:map style:condition="value()&gt;0" style:apply-style-name="N20166P0"/>
      <style:map style:condition="value()&lt;0" style:apply-style-name="N20166P1"/>
      <style:map style:condition="value()=0" style:apply-style-name="N20166P2"/>
    </number:text-style>
    <number:number-style style:name="N20167P0" style:volatile="true" number:language="en" number:country="GB">
      <number:text> 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1" style:volatile="true" number:language="en" number:country="GB">
      <number:text>-£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0167P2" style:volatile="true" number:language="en" number:country="GB">
      <number:text> £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167" number:language="en" number:country="GB">
      <number:text> </number:text>
      <number:text-content/>
      <number:text> </number:text>
      <style:map style:condition="value()&gt;0" style:apply-style-name="N20167P0"/>
      <style:map style:condition="value()&lt;0" style:apply-style-name="N20167P1"/>
      <style:map style:condition="value()=0" style:apply-style-name="N20167P2"/>
    </number:text-style>
    <number:number-style style:name="N30114" number:language="ru" number:country="RU">
      <number:number number:decimal-places="2" number:min-decimal-places="2" number:min-integer-digits="1"/>
      <number:text> р.</number:text>
    </number:number-style>
    <number:currency-style style:name="N30116P0" style:volatile="true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0116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0116P0"/>
    </number:currency-style>
    <number:number-style style:name="N30117" number:language="ru" number:country="RU">
      <number:number number:decimal-places="1" number:min-decimal-places="1" number:min-integer-digits="1" number:display-factor="1000"/>
      <number:text>кг</number:text>
    </number:number-style>
    <number:number-style style:name="N30118" number:language="ru" number:country="RU">
      <number:number number:decimal-places="1" number:min-decimal-places="1" number:min-integer-digits="1" number:display-factor="1000"/>
      <number:text>кг.</number:text>
    </number:number-style>
    <number:number-style style:name="N30119" number:language="ru" number:country="RU">
      <number:number number:decimal-places="0" number:min-decimal-places="0" number:min-integer-digits="2" number:display-factor="1000">
        <number:embedded-text number:position="1">.</number:embedded-text>
      </number:number>
      <number:text>кг</number:text>
    </number:number-style>
    <number:number-style style:name="N30120" number:language="ru" number:country="RU">
      <number:number number:decimal-places="0" number:min-decimal-places="0" number:min-integer-digits="1"/>
      <number:text>.1 кг.</number:text>
    </number:number-style>
    <number:currency-style style:name="N30121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P0" style:volatile="true" number:language="ru" number:country="RU">
      <number:number number:decimal-places="1" number:min-decimal-places="1" number:min-integer-digits="1" number:grouping="true"/>
      <number:text> </number:text>
      <number:currency-symbol>кг.</number:currency-symbol>
    </number:currency-style>
    <number:currency-style style:name="N30122" number:language="ru" number:country="RU">
      <number:text>-</number:text>
      <number:number number:decimal-places="1" number:min-decimal-places="1" number:min-integer-digits="1" number:grouping="true"/>
      <number:text> </number:text>
      <number:currency-symbol>кг.</number:currency-symbol>
      <style:map style:condition="value()&gt;=0" style:apply-style-name="N30122P0"/>
    </number:currency-style>
    <number:currency-style style:name="N30123" number:language="ru" number:country="RU">
      <number:number number:decimal-places="2" number:min-decimal-places="2" number:min-integer-digits="1" number:grouping="true"/>
      <number:text> </number:text>
      <number:currency-symbol number:language="ru" number:country="RU">р.</number:currency-symbol>
    </number:currency-style>
    <number:number-style style:name="N30124" number:language="ru" number:country="RU">
      <number:number number:decimal-places="1" number:min-decimal-places="1" number:min-integer-digits="1"/>
    </number:number-style>
    <number:number-style style:name="N30125" number:language="ru" number:country="RU">
      <number:number number:decimal-places="1" number:min-decimal-places="1" number:min-integer-digits="1" number:grouping="true"/>
    </number:number-style>
    <number:number-style style:name="N30127P0" style:volatile="true" number:language="ru" number:country="RU">
      <number:number number:decimal-places="2" number:min-decimal-places="2" number:min-integer-digits="1" number:grouping="true"/>
      <number:text> р.</number:text>
    </number:number-style>
    <number:number-style style:name="N30127" number:language="ru" number:country="RU">
      <number:text>-</number:text>
      <number:number number:decimal-places="2" number:min-decimal-places="2" number:min-integer-digits="1" number:grouping="true"/>
      <number:text> р.</number:text>
      <style:map style:condition="value()&gt;=0" style:apply-style-name="N30127P0"/>
    </number:number-style>
    <number:number-style style:name="N30128P0" style:volatile="true" number:language="ru" number:country="RU">
      <number:number number:decimal-places="0" number:min-decimal-places="0" number:min-integer-digits="1" number:grouping="true"/>
    </number:number-style>
    <number:number-style style:name="N30128" number:language="ru" number:country="RU">
      <number:text>-</number:text>
      <number:number number:decimal-places="0" number:min-decimal-places="0" number:min-integer-digits="1" number:grouping="true"/>
      <style:map style:condition="value()&gt;=0" style:apply-style-name="N30128P0"/>
    </number:number-style>
    <number:number-style style:name="N30130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0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0P0"/>
    </number:number-style>
    <number:number-style style:name="N30131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30131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30131P0"/>
    </number:number-style>
    <number:number-style style:name="N30133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3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3P0"/>
    </number:number-style>
    <number:number-style style:name="N30134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30134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30134P0"/>
    </number:number-style>
    <number:date-style style:name="N30135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30136" number:language="ru" number:country="RU">
      <number:month number:textual="true"/>
      <number:text>.</number:text>
      <number:year/>
    </number:date-style>
    <number:time-style style:name="N30137" number:language="ru" number:country="RU">
      <number:hours/>
      <number:text>:</number:text>
      <number:minutes number:style="long"/>
      <number:text> </number:text>
      <number:am-pm/>
    </number:time-style>
    <number:time-style style:name="N30138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30139" number:language="ru" number:country="RU">
      <number:hours/>
      <number:text>:</number:text>
      <number:minutes number:style="long"/>
    </number:time-style>
    <number:time-style style:name="N30140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30141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30143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3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3P0"/>
    </number:number-style>
    <number:number-style style:name="N30144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30144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30144P0"/>
    </number:number-style>
    <number:number-style style:name="N30146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6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6P0"/>
    </number:number-style>
    <number:number-style style:name="N30147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30147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30147P0"/>
    </number:number-style>
    <number:number-style style:name="N30151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30151P2" style:volatile="true" number:language="ru" number:country="RU">
      <number:text> </number:text>
      <number:fill-character> </number:fill-character>
      <number:text>-    </number:text>
    </number:number-style>
    <number:text-style style:name="N30151" number:language="ru" number:country="RU">
      <number:text> </number:text>
      <number:text-content/>
      <number:text> </number:text>
      <style:map style:condition="value()&gt;0" style:apply-style-name="N30151P0"/>
      <style:map style:condition="value()&lt;0" style:apply-style-name="N30151P1"/>
      <style:map style:condition="value()=0" style:apply-style-name="N30151P2"/>
    </number:text-style>
    <number:number-style style:name="N30155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30155P2" style:volatile="true" number:language="ru" number:country="RU">
      <number:text> </number:text>
      <number:fill-character> </number:fill-character>
      <number:text>-р. </number:text>
    </number:number-style>
    <number:text-style style:name="N30155" number:language="ru" number:country="RU">
      <number:text> </number:text>
      <number:text-content/>
      <number:text> </number:text>
      <style:map style:condition="value()&gt;0" style:apply-style-name="N30155P0"/>
      <style:map style:condition="value()&lt;0" style:apply-style-name="N30155P1"/>
      <style:map style:condition="value()=0" style:apply-style-name="N30155P2"/>
    </number:text-style>
    <number:number-style style:name="N30159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30159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30159" number:language="ru" number:country="RU">
      <number:text> </number:text>
      <number:text-content/>
      <number:text> </number:text>
      <style:map style:condition="value()&gt;0" style:apply-style-name="N30159P0"/>
      <style:map style:condition="value()&lt;0" style:apply-style-name="N30159P1"/>
      <style:map style:condition="value()=0" style:apply-style-name="N30159P2"/>
    </number:text-style>
    <number:number-style style:name="N30163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30163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30163" number:language="ru" number:country="RU">
      <number:text> </number:text>
      <number:text-content/>
      <number:text> </number:text>
      <style:map style:condition="value()&gt;0" style:apply-style-name="N30163P0"/>
      <style:map style:condition="value()&lt;0" style:apply-style-name="N30163P1"/>
      <style:map style:condition="value()=0" style:apply-style-name="N30163P2"/>
    </number:text-style>
    <style:style style:name="Default" style:family="table-cell">
      <style:table-cell-properties fo:background-color="#ffffff" fo:border="none" fo:padding="0in" style:rotation-align="none" loext:vertical-justify="auto"/>
      <style:paragraph-properties css3t:text-justify="auto"/>
      <style:text-properties fo:color="#000000" style:font-name="Arial1" fo:font-family="Arial" style:font-style-name="Regular" style:font-family-generic="swiss" style:font-pitch="variable" fo:font-size="10pt" style:font-size-asian="11pt" style:font-size-complex="11pt"/>
    </style:style>
    <style:style style:name="Heading" style:family="table-cell" style:parent-style-name="undeletable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undeletable">
      <style:table-cell-properties style:rotation-angle="90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undeletable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undeletable" style:data-style-name="N130"/>
    <style:style style:name="column" style:family="table-cell" loext:hidden="true" style:hidden="true" style:parent-style-name="Default"/>
    <style:style style:name="product-row" style:family="table-cell" style:parent-style-name="Default">
      <style:table-cell-properties fo:border-bottom="0.74pt solid #cccccc" fo:background-color="#ffffff" fo:border-left="0.74pt solid #ff3333" fo:padding="0in" fo:border-right="0.74pt solid #ff3333" fo:border-top="none" loext:vertical-justify="auto"/>
      <style:paragraph-properties css3t:text-justify="auto"/>
      <style:text-properties fo:font-size="10pt"/>
    </style:style>
    <style:style style:name="product-row_20_single-line" style:display-name="product-row single-line" style:family="table-cell" style:parent-style-name="product-row">
      <style:table-cell-properties fo:border-bottom="0.74pt solid #cccccc" fo:background-color="#ffffff" fo:border-left="none" fo:border-right="none" fo:border-top="none" style:vertical-align="middle" loext:vertical-justify="auto"/>
      <style:paragraph-properties css3t:text-justify="auto"/>
    </style:style>
    <style:style style:name="product-row_20_double-line-1" style:display-name="product-row double-line-1" style:family="table-cell" style:parent-style-name="product-row">
      <style:table-cell-properties fo:background-color="#ffffff" fo:border="none" style:vertical-align="bottom" loext:vertical-justify="auto"/>
      <style:paragraph-properties css3t:text-justify="auto"/>
    </style:style>
    <style:style style:name="product-row_20_single-line_5f_no-border" style:display-name="product-row single-line_no-border" style:family="table-cell" style:parent-style-name="product-row_20_single-line">
      <style:table-cell-properties fo:border="none"/>
    </style:style>
    <style:style style:name="product-row_20_double-line-2" style:display-name="product-row double-line-2" style:family="table-cell" style:parent-style-name="product-row">
      <style:table-cell-properties fo:border-bottom="0.74pt solid #cccccc" fo:background-color="#ffffff" fo:border-left="none" fo:padding-bottom="0.0591in" fo:padding-left="0in" fo:padding-right="0in" fo:padding-top="0in" fo:border-right="none" fo:border-top="none" style:vertical-align="top" loext:vertical-justify="auto"/>
      <style:paragraph-properties css3t:text-justify="auto"/>
    </style:style>
    <style:style style:name="new-item" style:family="table-cell" style:parent-style-name="Default">
      <style:table-cell-properties fo:background-color="#ffffff" fo:padding="0in" loext:vertical-justify="auto"/>
      <style:paragraph-properties css3t:text-justify="auto"/>
      <style:text-properties fo:color="#808080" fo:font-size="10pt"/>
    </style:style>
    <style:style style:name="new-item_20_bullet_20_single-line" style:display-name="new-item bullet single-line" style:family="table-cell" style:parent-style-name="new-item_20_bullet">
      <style:table-cell-properties fo:background-color="#ffffff" style:vertical-align="middle" loext:vertical-justify="auto"/>
      <style:paragraph-properties css3t:text-justify="auto"/>
    </style:style>
    <style:style style:name="new-item_20_bullet" style:display-name="new-item bullet" style:family="table-cell" style:parent-style-name="new-item">
      <style:table-cell-properties fo:background-color="#ffffff" style:text-align-source="fix" style:repeat-content="false" loext:vertical-justify="auto"/>
      <style:paragraph-properties fo:text-align="start" css3t:text-justify="auto"/>
    </style:style>
    <style:style style:name="new-item_20_title" style:display-name="new-item title" style:family="table-cell" style:parent-style-name="new-item">
      <style:table-cell-properties style:vertical-align="middle" loext:vertical-justify="auto"/>
      <style:paragraph-properties css3t:text-justify="auto"/>
      <style:text-properties fo:font-size="7pt" fo:font-weight="bold"/>
    </style:style>
    <style:style style:name="new-item_20_bullet_20_double-line" style:display-name="new-item bullet double-line" style:family="table-cell" style:parent-style-name="new-item_20_bullet">
      <style:table-cell-properties fo:background-color="#ffffff" style:vertical-align="bottom" loext:vertical-justify="auto"/>
      <style:paragraph-properties css3t:text-justify="auto"/>
    </style:style>
    <style:style style:name="product-category" style:family="table-cell" style:parent-style-name="Default">
      <style:table-cell-properties style:glyph-orientation-vertical="0" fo:border-bottom="0.74pt solid #000000" fo:background-color="#ffffff" style:diagonal-bl-tr="none" style:diagonal-tl-br="none" style:text-align-source="fix" style:repeat-content="false" fo:wrap-option="no-wrap" fo:border-left="none" style:direction="ltr" fo:padding="0in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2" fo:font-family="Arial" style:font-family-generic="swiss" fo:font-size="14pt" fo:font-style="normal" fo:text-shadow="none" style:text-underline-style="none" fo:font-weight="bold" style:font-size-asian="14pt" style:font-style-asian="normal" style:font-weight-asian="bold" style:font-name-complex="Arial2" style:font-family-complex="Arial" style:font-family-generic-complex="swiss" style:font-size-complex="14pt" style:font-style-complex="normal" style:font-weight-complex="bold"/>
    </style:style>
    <style:style style:name="product-row_20_single-line_20_modif" style:display-name="product-row single-line modif" style:family="table-cell" style:parent-style-name="product-row_20_single-line">
      <style:table-cell-properties fo:background-color="#ffffff" style:text-align-source="fix" style:repeat-content="false" style:vertical-align="middle" loext:vertical-justify="auto"/>
      <style:paragraph-properties fo:text-align="end" css3t:text-justify="auto"/>
      <style:text-properties fo:color="#666666"/>
    </style:style>
    <style:style style:name="product-row_20_double-line-2_20_modif" style:display-name="product-row double-line-2 modif" style:family="table-cell" style:parent-style-name="product-row_20_double-line-2">
      <style:table-cell-properties fo:background-color="#ffffff" style:text-align-source="fix" style:repeat-content="false" style:vertical-align="top" loext:vertical-justify="auto"/>
      <style:paragraph-properties fo:text-align="end" css3t:text-justify="auto"/>
      <style:text-properties fo:color="#666666"/>
    </style:style>
    <style:style style:name="product-row_20_double-line-2_5f_no-border" style:display-name="product-row double-line-2_no-border" style:family="table-cell" style:parent-style-name="product-row_20_double-line-2">
      <style:table-cell-properties fo:background-color="#ffffff" fo:border="none"/>
    </style:style>
    <style:style style:name="product-row_20_double-line-2_20_modif_5f_1" style:display-name="product-row double-line-2 modif_1" style:family="table-cell" style:parent-style-name="product-row_20_double-line-2_20_modif">
      <style:table-cell-properties fo:background-color="#ffffff" fo:border="none" fo:padding="0in" style:vertical-align="bottom" loext:vertical-justify="auto"/>
      <style:paragraph-properties css3t:text-justify="auto"/>
    </style:style>
    <style:style style:name="header" style:family="table-cell" style:parent-style-name="Default"/>
    <style:style style:name="header_20_contacts" style:display-name="header contacts" style:family="table-cell" style:parent-style-name="header">
      <style:table-cell-properties style:text-align-source="fix" style:repeat-content="false" style:vertical-align="bottom" loext:vertical-justify="auto"/>
      <style:paragraph-properties fo:text-align="end" css3t:text-justify="auto"/>
    </style:style>
    <style:style style:name="header_20_table-column" style:display-name="header table-column" style:family="table-cell" style:parent-style-name="header">
      <style:text-properties fo:font-weight="bold"/>
    </style:style>
    <style:style style:name="header_20_table-colum_20_right" style:display-name="header table-colum right" style:family="table-cell" style:parent-style-name="header_20_table-column">
      <style:table-cell-properties style:text-align-source="fix" style:repeat-content="false" loext:vertical-justify="auto"/>
      <style:paragraph-properties fo:text-align="end" css3t:text-justify="auto"/>
    </style:style>
    <style:style style:name="undeletable" style:family="table-cell" style:parent-style-name="Default"/>
    <style:style style:name="hyperlink" style:family="table-cell" style:parent-style-name="Default">
      <style:text-properties fo:color="#0000cc" style:text-underline-style="solid" style:text-underline-width="auto" style:text-underline-color="font-color"/>
    </style:style>
    <style:style style:name="hyperlink_20_right_2b_hidden" style:display-name="hyperlink right+hidden" style:family="table-cell" style:parent-style-name="hyperlink">
      <style:table-cell-properties style:cell-protect="protected" style:print-content="false" style:text-align-source="fix" style:repeat-content="false" loext:vertical-justify="auto"/>
      <style:paragraph-properties fo:text-align="end" css3t:text-justify="auto"/>
    </style:style>
    <style:style style:name="Footnote_20_2" style:display-name="Footnote 2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10pt" fo:font-style="italic" fo:text-shadow="none" style:text-underline-style="none" fo:font-weight="normal" style:font-size-asian="10pt" style:font-style-asian="italic" style:font-weight-asian="normal" style:font-name-complex="Arial2" style:font-family-complex="Arial" style:font-family-generic-complex="swiss" style:font-size-complex="10pt" style:font-style-complex="italic" style:font-weight-complex="normal"/>
    </style:style>
    <style:style style:name="header_20_table-colum_20_price" style:display-name="header table-colum price" style:family="table-cell" style:parent-style-name="Default" style:data-style-name="N0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fo:color="#000000" style:text-outline="false" style:text-line-through-style="none" style:text-line-through-type="none" style:font-name="Arial2" fo:font-family="Arial" style:font-family-generic="swiss" fo:font-size="10pt" fo:font-style="normal" fo:text-shadow="none" style:text-underline-style="none" fo:font-weight="bold" style:font-size-asian="10pt" style:font-style-asian="normal" style:font-weight-asian="bold" style:font-name-complex="Arial2" style:font-family-complex="Arial" style:font-family-generic-complex="swiss" style:font-size-complex="10pt" style:font-style-complex="normal" style:font-weight-complex="bold"/>
    </style:style>
    <style:style style:name="header_20_table-column-subtitle" style:display-name="header table-column-subtitle" style:family="table-cell" style:parent-style-name="Default" style:data-style-name="N0">
      <style:table-cell-properties fo:background-color="#ffffff" style:diagonal-bl-tr="none" style:diagonal-tl-br="none" fo:border="none"/>
      <style:text-properties fo:color="#808080" style:text-outline="false" style:text-line-through-style="none" style:text-line-through-type="none" style:font-name="Arial2" fo:font-family="Arial" style:font-family-generic="swiss" fo:font-size="7pt" fo:font-style="normal" fo:text-shadow="none" style:text-underline-style="none" fo:font-weight="normal" style:font-size-asian="7pt" style:font-style-asian="normal" style:font-weight-asian="normal" style:font-name-complex="Arial2" style:font-family-complex="Arial" style:font-family-generic-complex="swiss" style:font-size-complex="7pt" style:font-style-complex="normal" style:font-weight-complex="normal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8.2681in" fo:page-height="11.6929in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2362in" fo:margin-bottom="0.3937in" fo:margin-left="0.3937in" fo:margin-right="0.3937in" style:shadow="none" fo:background-color="transparent" style:first-page-number="continue" loext:scale-to-X="1" loext:scale-to-Y="0" style:table-centering="horizontal" style:writing-mode="lr-tb">
        <style:background-image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svg:height="0.1965in" fo:margin-left="0.1665in" fo:margin-right="0.1365in" fo:margin-top="0in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Liberation Sans" fo:font-size="10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Arial Unicode MS" style:font-size-asian="11pt" style:language-asian="zxx" style:country-asian="none" style:font-style-asian="normal" style:font-weight-asian="normal" style:font-name-complex="Tahoma" style:font-size-complex="11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Calibri1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8">00/00/0000</text:date>, <text:time style:data-style-name="N2" text:time-value="00:45:15.794982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транспортная_20_упаковка" style:display-name="транспортная упаковка" style:page-layout-name="Mpm3">
      <style:header style:display="false"/>
      <style:header-left style:display="false"/>
      <style:header-first style:display="false"/>
      <style:footer>
        <style:region-left>
          <text:p><text:span text:style-name="MT1">версия от 30 июля 2026 года, правки от 24 августа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>
      <style:footer-left style:display="false">
        <style:region-left>
          <text:p><text:span text:style-name="MT2"> Цены действуют с 1 марта 2012 года, последнее обновление — 25 августа 2012 года.</text:span></text:p>
        </style:region-left>
        <style:region-right>
          <text:p><text:span text:style-name="MT2">страница </text:span><text:span text:style-name="MT2"><text:page-number>1</text:page-number></text:span><text:span text:style-name="MT2"><text:s/>из </text:span><text:span text:style-name="MT2"><text:page-count>99</text:page-count></text:span><text:span text:style-name="MT2"> </text:span></text:p>
        </style:region-right>
      </style:footer-left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editing-cycles>530</meta:editing-cycles>
    <meta:editing-duration>P6DT8H42M38S</meta:editing-duration>
    <meta:generator>LibreOffice/26.2.3.2$MacOSX_AARCH64 LibreOffice_project/70e089b17412e4cb7773e41413306b17a2328c34</meta:generator>
    <meta:keyword>транспортная упаковка</meta:keyword>
    <meta:keyword>масса</meta:keyword>
    <meta:keyword>коробки</meta:keyword>
    <meta:keyword>Электромехизмерение</meta:keyword>
    <meta:keyword>ЭМИ</meta:keyword>
    <meta:keyword>датчики</meta:keyword>
    <meta:keyword>выключатели</meta:keyword>
    <meta:keyword>регуляторы напряжения</meta:keyword>
    <meta:keyword>реле</meta:keyword>
    <dc:title>Транспортная упаковка – Пензенский завод ЭМИ</dc:title>
    <meta:creation-date>2018-02-22T07:48:57.735618797</meta:creation-date>
    <dc:date>2026-07-28T00:48:33.978675000</dc:date>
    <meta:print-date>2025-03-02T02:27:47.678546000</meta:print-date>
    <dc:description>https://www.emi-penza.ru/</dc:description>
    <meta:document-statistic meta:table-count="1" meta:cell-count="1469" meta:object-count="3"/>
    <meta:user-defined meta:name=""/>
    <meta:user-defined meta:name="ProgId">Excel.Sheet</meta:user-defined>
    <meta:user-defined meta:name="Title">Транспортная упаковка – Пензенский завод ЭМИ</meta:user-defined>
  </office:meta>
</office:document-meta>
</file>